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4-part:21-phase-0-implementation-requirements:21-13-implementation-governance-requirements:start"/><text:bookmark-start text:name="__RefHeading___implementation_governance_requirements_1"/><text:bookmark-start text:name="implementation_governance_requirements"/>21.13 Implementation Governance Requirements<text:bookmark-end text:name="__RefHeading___implementation_governance_requirements_1"/><text:bookmark-end text:name="implementation_governance_requirements"/></text:h>
      <text:p text:style-name="Text_20_body"><text:a xlink:type="simple" xlink:href="https://wiki.didosolutions.com/fxdemo/04-part/21-phase-0-implementation-requirements/start" text:style-name="Internet_20_link" text:visited-style-name="Visited_20_Internet_20_Link"> Go To Phase 0 Implementation Requirements </text:a></text:p>
      <text:p text:style-name="Text_20_body">This section identifies the normative requirements established for the Phase 0 Implementation Governance Model. The canonical requirement statements are maintained in <text:a xlink:type="simple" xlink:href="https://wiki.didosolutions.com/dido/99_annexes/annex-d-requirements/part-04/start" text:style-name="Internet_20_link" text:visited-style-name="Visited_20_Internet_20_Link">Annex D: Requirements, Part 4, Section 21.13</text:a>.</text:p>
      <text:p text:style-name="Text_20_body"><text:span text:style-name="Strong_20_Emphasis">Table 21-12:</text:span> Implementation governance requirements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Requirement ID </text:p>
          </table:table-cell>
          <table:table-cell office:value-type="string" table:style-name="tableheader">
            <text:p text:style-name="Table_20_Heading"> Statement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dido/99_annexes/annex-d-requirements/part-04/p4-req-21-13-001" text:style-name="Internet_20_link" text:visited-style-name="Visited_20_Internet_20_Link">P4-REQ-21-13-001</text:a> </text:p>
          </table:table-cell>
          <table:table-cell office:value-type="string" table:style-name="tablecell">
            <text:p text:style-name="tablealignleft"> The Phase 0 Implementation Profile / PSM SHALL define an Implementation Governance Model.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dido/99_annexes/annex-d-requirements/part-04/p4-req-21-13-002" text:style-name="Internet_20_link" text:visited-style-name="Visited_20_Internet_20_Link">P4-REQ-21-13-002</text:a> </text:p>
          </table:table-cell>
          <table:table-cell office:value-type="string" table:style-name="tablecell">
            <text:p text:style-name="tablealignleft"> Implementation governance SHALL define implementation ownership.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dido/99_annexes/annex-d-requirements/part-04/p4-req-21-13-003" text:style-name="Internet_20_link" text:visited-style-name="Visited_20_Internet_20_Link">P4-REQ-21-13-003</text:a> </text:p>
          </table:table-cell>
          <table:table-cell office:value-type="string" table:style-name="tablecell">
            <text:p text:style-name="tablealignleft"> Implementation governance SHALL define implementation versioning.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dido/99_annexes/annex-d-requirements/part-04/p4-req-21-13-004" text:style-name="Internet_20_link" text:visited-style-name="Visited_20_Internet_20_Link">P4-REQ-21-13-004</text:a> </text:p>
          </table:table-cell>
          <table:table-cell office:value-type="string" table:style-name="tablecell">
            <text:p text:style-name="tablealignleft"> Implementation governance SHALL define implementation compatibility.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dido/99_annexes/annex-d-requirements/part-04/p4-req-21-13-005" text:style-name="Internet_20_link" text:visited-style-name="Visited_20_Internet_20_Link">P4-REQ-21-13-005</text:a> </text:p>
          </table:table-cell>
          <table:table-cell office:value-type="string" table:style-name="tablecell">
            <text:p text:style-name="tablealignleft"> Implementation governance SHALL define implementation change control.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dido/99_annexes/annex-d-requirements/part-04/p4-req-21-13-006" text:style-name="Internet_20_link" text:visited-style-name="Visited_20_Internet_20_Link">P4-REQ-21-13-006</text:a> </text:p>
          </table:table-cell>
          <table:table-cell office:value-type="string" table:style-name="tablecell">
            <text:p text:style-name="tablealignleft"> Implementation governance SHALL define generated artifact governance.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dido/99_annexes/annex-d-requirements/part-04/p4-req-21-13-007" text:style-name="Internet_20_link" text:visited-style-name="Visited_20_Internet_20_Link">P4-REQ-21-13-007</text:a> </text:p>
          </table:table-cell>
          <table:table-cell office:value-type="string" table:style-name="tablecell">
            <text:p text:style-name="tablealignleft"> Implementation governance SHALL define repository governance.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dido/99_annexes/annex-d-requirements/part-04/p4-req-21-13-008" text:style-name="Internet_20_link" text:visited-style-name="Visited_20_Internet_20_Link">P4-REQ-21-13-008</text:a> </text:p>
          </table:table-cell>
          <table:table-cell office:value-type="string" table:style-name="tablecell">
            <text:p text:style-name="tablealignleft"> Implementation governance SHALL define Developer Handbook governance.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dido/99_annexes/annex-d-requirements/part-04/p4-req-21-13-009" text:style-name="Internet_20_link" text:visited-style-name="Visited_20_Internet_20_Link">P4-REQ-21-13-009</text:a> </text:p>
          </table:table-cell>
          <table:table-cell office:value-type="string" table:style-name="tablecell">
            <text:p text:style-name="tablealignleft"> Each governed implementation artifact SHALL identify the responsible owner, owning role, or review authority according to the Developer Handbook and repository workflow.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dido/99_annexes/annex-d-requirements/part-04/p4-req-21-13-010" text:style-name="Internet_20_link" text:visited-style-name="Visited_20_Internet_20_Link">P4-REQ-21-13-010</text:a> </text:p>
          </table:table-cell>
          <table:table-cell office:value-type="string" table:style-name="tablecell">
            <text:p text:style-name="tablealignleft"> Each implementation change SHALL identify the changed artifact, reason for change, affected logical element or implementation concern, compatibility impact, traceability impact, Developer Handbook impact, and review outcome.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dido/99_annexes/annex-d-requirements/part-04/p4-req-21-13-011" text:style-name="Internet_20_link" text:visited-style-name="Visited_20_Internet_20_Link">P4-REQ-21-13-011</text:a> </text:p>
          </table:table-cell>
          <table:table-cell office:value-type="string" table:style-name="tablecell">
            <text:p text:style-name="tablealignleft"> Implementation governance SHALL preserve the relationship between the FX Demo Logical Profile and the Phase 0 implementation artifacts that realize it.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dido/99_annexes/annex-d-requirements/part-04/p4-req-21-13-012" text:style-name="Internet_20_link" text:visited-style-name="Visited_20_Internet_20_Link">P4-REQ-21-13-012</text:a> </text:p>
          </table:table-cell>
          <table:table-cell office:value-type="string" table:style-name="tablecell">
            <text:p text:style-name="tablealignleft"> Implementation governance SHALL NOT replace Part 3 logical governance.</text:p>
          </table:table-cell>
        </table:table-row>
      </table:table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22::00:40</meta:creation-date>
    <dc:creator>Generated</dc:creator>
    <dc:date>2026-08-23T22::00:40</dc:date>
    <dc:language>en-US</dc:language>
    <meta:editing-cycles>1</meta:editing-cycles>
    <meta:editing-duration>PT0S</meta:editing-duration>
    <dc:title>fxdemo:04-part:21-phase-0-implementation-requirements:21-13-implementation-governance-requirements:start</dc:title>
  </office:meta>
</office:document-meta>
</file>