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21-10-repository-and-build-artifact-requirements:start"/><text:bookmark-start text:name="__RefHeading___repository_and_build_artifact_requirements_1"/><text:bookmark-start text:name="repository_and_build_artifact_requirements"/>21.10 Repository and Build Artifact Requirements<text:bookmark-end text:name="__RefHeading___repository_and_build_artifact_requirements_1"/><text:bookmark-end text:name="repository_and_build_artifact_requirements"/></text:h>
      <text:p text:style-name="Text_20_body"><text:a xlink:type="simple" xlink:href="https://wiki.didosolutions.com/fxdemo/04-part/21-phase-0-implementation-requirements/start" text:style-name="Internet_20_link" text:visited-style-name="Visited_20_Internet_20_Link"> Go To Phase 0 Implementation Requirements </text:a></text:p>
      <text:p text:style-name="Text_20_body">This section identifies the normative requirements established for the Phase 0 Repository and Build Artifact Model. The canonical requirement statements are maintained in <text:a xlink:type="simple" xlink:href="https://wiki.didosolutions.com/dido/99_annexes/annex-d-requirements/part-04/start" text:style-name="Internet_20_link" text:visited-style-name="Visited_20_Internet_20_Link">Annex D: Requirements, Part 4, Section 21.10</text:a>.</text:p>
      <text:p text:style-name="Text_20_body"><text:span text:style-name="Strong_20_Emphasis">Table 21-9:</text:span> Repository and build artifact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0-001" text:style-name="Internet_20_link" text:visited-style-name="Visited_20_Internet_20_Link">P4-REQ-21-10-001</text:a> </text:p>
          </table:table-cell>
          <table:table-cell office:value-type="string" table:style-name="tablecell">
            <text:p text:style-name="tablealignleft"> The Phase 0 Implementation Profile / PSM SHALL define a repository and build artifact model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0-002" text:style-name="Internet_20_link" text:visited-style-name="Visited_20_Internet_20_Link">P4-REQ-21-10-002</text:a> </text:p>
          </table:table-cell>
          <table:table-cell office:value-type="string" table:style-name="tablecell">
            <text:p text:style-name="tablealignleft"> The repository model SHALL identify locations for hand-authored source files, IDL files, generated code, configuration files, scripts, documentation, traceability artifacts, build artifacts, and non-baseline material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0-003" text:style-name="Internet_20_link" text:visited-style-name="Visited_20_Internet_20_Link">P4-REQ-21-10-003</text:a> </text:p>
          </table:table-cell>
          <table:table-cell office:value-type="string" table:style-name="tablecell">
            <text:p text:style-name="tablealignleft"> Each repository location SHALL identify the artifact category it contai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0-004" text:style-name="Internet_20_link" text:visited-style-name="Visited_20_Internet_20_Link">P4-REQ-21-10-004</text:a> </text:p>
          </table:table-cell>
          <table:table-cell office:value-type="string" table:style-name="tablecell">
            <text:p text:style-name="tablealignleft"> Each repository location SHALL identify whether the artifacts are hand-authored, generated, configured, documented, temporary, local, or non-baselin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0-005" text:style-name="Internet_20_link" text:visited-style-name="Visited_20_Internet_20_Link">P4-REQ-21-10-005</text:a> </text:p>
          </table:table-cell>
          <table:table-cell office:value-type="string" table:style-name="tablecell">
            <text:p text:style-name="tablealignleft"> Each repository location SHALL identify the applicable Developer Handbook rul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0-006" text:style-name="Internet_20_link" text:visited-style-name="Visited_20_Internet_20_Link">P4-REQ-21-10-006</text:a> </text:p>
          </table:table-cell>
          <table:table-cell office:value-type="string" table:style-name="tablecell">
            <text:p text:style-name="tablealignleft"> Each governed source file SHALL include the standard file header defined by the Developer Handbook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0-007" text:style-name="Internet_20_link" text:visited-style-name="Visited_20_Internet_20_Link">P4-REQ-21-10-007</text:a> </text:p>
          </table:table-cell>
          <table:table-cell office:value-type="string" table:style-name="tablecell">
            <text:p text:style-name="tablealignleft"> Each generated file SHALL include the generated-file header defined by the Developer Handbook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0-008" text:style-name="Internet_20_link" text:visited-style-name="Visited_20_Internet_20_Link">P4-REQ-21-10-008</text:a> </text:p>
          </table:table-cell>
          <table:table-cell office:value-type="string" table:style-name="tablecell">
            <text:p text:style-name="tablealignleft"> The repository model SHALL distinguish governed source artifacts from generated artifacts, temporary build outputs, local developer artifacts, exploratory material, and approved documentation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0-009" text:style-name="Internet_20_link" text:visited-style-name="Visited_20_Internet_20_Link">P4-REQ-21-10-009</text:a> </text:p>
          </table:table-cell>
          <table:table-cell office:value-type="string" table:style-name="tablecell">
            <text:p text:style-name="tablealignleft"> Build artifacts SHALL remain distinguishable from governed source artifacts and generated artifac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10-010" text:style-name="Internet_20_link" text:visited-style-name="Visited_20_Internet_20_Link">P4-REQ-21-10-010</text:a> </text:p>
          </table:table-cell>
          <table:table-cell office:value-type="string" table:style-name="tablecell">
            <text:p text:style-name="tablealignleft"> Repository layout SHALL NOT redefine the architecture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26</meta:creation-date>
    <dc:creator>Generated</dc:creator>
    <dc:date>2026-08-22T12::42:26</dc:date>
    <dc:language>en-US</dc:language>
    <meta:editing-cycles>1</meta:editing-cycles>
    <meta:editing-duration>PT0S</meta:editing-duration>
    <dc:title>fxdemo:04-part:21-phase-0-implementation-requirements:21-10-repository-and-build-artifact-requirements:start</dc:title>
  </office:meta>
</office:document-meta>
</file>