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20-phase-0-implementation-rules-and-constraints:20-9-developer-handbook-does-not-replace-the-implementation-profile:start"/><text:bookmark-start text:name="__RefHeading___developer_handbook_does_not_replace_the_implementation_profile_1"/><text:bookmark-start text:name="developer_handbook_does_not_replace_the_implementation_profile"/>20.9 Developer Handbook Does Not Replace the Implementation Profile<text:bookmark-end text:name="__RefHeading___developer_handbook_does_not_replace_the_implementation_profile_1"/><text:bookmark-end text:name="developer_handbook_does_not_replace_the_implementation_profile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p text:style-name="Text_20_body"><text:a xlink:type="simple" xlink:href="https://wiki.didosolutions.com/fxdemo/04-part/20-phase-0-implementation-rules-and-constraints/start" text:style-name="Internet_20_link" text:visited-style-name="Visited_20_Internet_20_Link"> Return to Phase 0 Implementation Rules and Constraints </text:a></text:p>
      <text:p text:style-name="Text_20_body">The Phase 0 Developer Handbook defines practical development rules for contributors. It does not replace the Phase 0 Implementation Profile / PSM.</text:p>
      <text:p text:style-name="Text_20_body">The handbook defines file-header rules, generated-file markings, coding style, naming conventions, logging conventions, <text:a xlink:type="simple" xlink:href="https://wiki.didosolutions.com/dido/99_annexes/annex-b-terms-and-definitions/e/exception_handling" text:style-name="Internet_20_link" text:visited-style-name="Visited_20_Internet_20_Link">Exception Handling</text:a> patterns, Repository Workflow, script usage, and review checklists. These rules help contributors apply Part 4 consistently.</text:p>
      <text:p text:style-name="Text_20_body">Part 4 defines the implementation profile, implementation mappings, implementation artefact categories, governance model, <text:a xlink:type="simple" xlink:href="https://wiki.didosolutions.com/dido/99_annexes/annex-b-terms-and-definitions/t/traceability" text:style-name="Internet_20_link" text:visited-style-name="Visited_20_Internet_20_Link">Traceability</text:a> model, rules, constraints, and requirements. The handbook remains subordinate to Part 4.</text:p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28:31</meta:creation-date>
    <dc:creator>Generated</dc:creator>
    <dc:date>2026-08-22T13::28:31</dc:date>
    <dc:language>en-US</dc:language>
    <meta:editing-cycles>1</meta:editing-cycles>
    <meta:editing-duration>PT0S</meta:editing-duration>
    <dc:title>fxdemo:04-part:20-phase-0-implementation-rules-and-constraints:20-9-developer-handbook-does-not-replace-the-implementation-profile:start</dc:title>
  </office:meta>
</office:document-meta>
</file>