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8-scripts-do-not-redefine-interaction-patterns:start"/><text:bookmark-start text:name="__RefHeading___scripts_do_not_redefine_interaction_patterns_1"/><text:bookmark-start text:name="scripts_do_not_redefine_interaction_patterns"/>20.8 Scripts Do Not Redefine Interaction Patterns<text:bookmark-end text:name="__RefHeading___scripts_do_not_redefine_interaction_patterns_1"/><text:bookmark-end text:name="scripts_do_not_redefine_interaction_pattern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Scripts support controlled implementation activity. They do not redefine FX logical interaction patterns.</text:p>
      <text:p text:style-name="Text_20_body">A script may check prerequisites, generate types, prepare a build, start a <text:a xlink:type="simple" xlink:href="https://wiki.didosolutions.com/dido/99_annexes/annex-b-terms-and-definitions/n/node" text:style-name="Internet_20_link" text:visited-style-name="Visited_20_Internet_20_Link">Node</text:a>, stop Nodes, run multiple participants, collect logs, clean temporary artefacts, or support <text:a xlink:type="simple" xlink:href="https://wiki.didosolutions.com/dido/99_annexes/annex-b-terms-and-definitions/w/workflow" text:style-name="Internet_20_link" text:visited-style-name="Visited_20_Internet_20_Link">Workflow</text:a> checks. These actions support implementation work. They do not redefine the logical interaction pattern being demonstrated or supported.</text:p>
      <text:p text:style-name="Text_20_body">Scripts that affect <text:a xlink:type="simple" xlink:href="https://wiki.didosolutions.com/dido/99_annexes/annex-b-terms-and-definitions/b/baseline" text:style-name="Internet_20_link" text:visited-style-name="Visited_20_Internet_20_Link">Baseline</text:a> artefacts, generated artefacts, runtime execution, or <text:a xlink:type="simple" xlink:href="https://wiki.didosolutions.com/dido/99_annexes/annex-b-terms-and-definitions/t/traceability" text:style-name="Internet_20_link" text:visited-style-name="Visited_20_Internet_20_Link">Traceability</text:a> must follow the Developer Handbook and Repository Workflow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12</meta:creation-date>
    <dc:creator>Generated</dc:creator>
    <dc:date>2026-08-22T13::28:12</dc:date>
    <dc:language>en-US</dc:language>
    <meta:editing-cycles>1</meta:editing-cycles>
    <meta:editing-duration>PT0S</meta:editing-duration>
    <dc:title>fxdemo:04-part:20-phase-0-implementation-rules-and-constraints:20-8-scripts-do-not-redefine-interaction-patterns:start</dc:title>
  </office:meta>
</office:document-meta>
</file>