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0-phase-0-implementation-rules-and-constraints:20-6-runtime-processes-do-not-redefine-fx-logical-nodes:start"/><text:bookmark-start text:name="__RefHeading___runtime_processes_do_not_redefine_fx_logical_nodes_1"/><text:bookmark-start text:name="runtime_processes_do_not_redefine_fx_logical_nodes"/>20.6 Runtime Processes Do Not Redefine FX Logical Nodes<text:bookmark-end text:name="__RefHeading___runtime_processes_do_not_redefine_fx_logical_nodes_1"/><text:bookmark-end text:name="runtime_processes_do_not_redefine_fx_logical_nodes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p text:style-name="Text_20_body"><text:a xlink:type="simple" xlink:href="https://wiki.didosolutions.com/fxdemo/04-part/20-phase-0-implementation-rules-and-constraints/start" text:style-name="Internet_20_link" text:visited-style-name="Visited_20_Internet_20_Link"> Return to Phase 0 Implementation Rules and Constraints </text:a></text:p>
      <text:p text:style-name="Text_20_body">A runtime process, module, service-like participant, process entry point, script-supported executable, or runtime participant may realise one or more FX logical <text:a xlink:type="simple" xlink:href="https://wiki.didosolutions.com/dido/99_annexes/annex-b-terms-and-definitions/n/node" text:style-name="Internet_20_link" text:visited-style-name="Visited_20_Internet_20_Link">Nodes</text:a> or <text:a xlink:type="simple" xlink:href="https://wiki.didosolutions.com/dido/99_annexes/annex-b-terms-and-definitions/n/node_role" text:style-name="Internet_20_link" text:visited-style-name="Visited_20_Internet_20_Link">Node Roles</text:a>.</text:p>
      <text:p text:style-name="Text_20_body">Runtime packaging does not redefine FX logical Nodes. A single process may realise several FX logical Nodes. Several processes may realise one FX logical Node. A supporting module may assist several implementation participants. These choices remain implementation mappings. They do not change the logical Node definitions in Part 3.</text:p>
      <text:p text:style-name="Text_20_body">The implementation profile must record the selected Phase 0 mapping so reviewers can <text:a xlink:type="simple" xlink:href="https://wiki.didosolutions.com/dido/99_annexes/annex-b-terms-and-definitions/t/traceability" text:style-name="Internet_20_link" text:visited-style-name="Visited_20_Internet_20_Link">Trace</text:a> runtime artefacts back to the FX logical Nodes or Node Roles they realise.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35:38</meta:creation-date>
    <dc:creator>Generated</dc:creator>
    <dc:date>2026-08-23T21::35:38</dc:date>
    <dc:language>en-US</dc:language>
    <meta:editing-cycles>1</meta:editing-cycles>
    <meta:editing-duration>PT0S</meta:editing-duration>
    <dc:title>fxdemo:04-part:20-phase-0-implementation-rules-and-constraints:20-6-runtime-processes-do-not-redefine-fx-logical-nodes:start</dc:title>
  </office:meta>
</office:document-meta>
</file>