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4-idl-structures-do-not-redefine-logical-information-structures:start"/><text:bookmark-start text:name="__RefHeading___idl_structures_do_not_redefine_logical_information_structures_1"/><text:bookmark-start text:name="idl_structures_do_not_redefine_logical_information_structures"/>20.4 IDL Structures Do Not Redefine Logical Information Structures<text:bookmark-end text:name="__RefHeading___idl_structures_do_not_redefine_logical_information_structures_1"/><text:bookmark-end text:name="idl_structures_do_not_redefine_logical_information_structure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An <text:a xlink:type="simple" xlink:href="https://wiki.didosolutions.com/dido/99_annexes/annex-b-terms-and-definitions/i/idl" text:style-name="Internet_20_link" text:visited-style-name="Visited_20_Internet_20_Link">IDL</text:a> structure realises an FX logical information structure for the selected Phase 0 implementation context.</text:p>
      <text:p text:style-name="Text_20_body">The IDL structure defines the implementation-level <text:a xlink:type="simple" xlink:href="https://wiki.didosolutions.com/dido/99_annexes/annex-b-terms-and-definitions/d/data" text:style-name="Internet_20_link" text:visited-style-name="Visited_20_Internet_20_Link">Data</text:a> representation used by <text:a xlink:type="simple" xlink:href="https://wiki.didosolutions.com/dido/99_annexes/annex-b-terms-and-definitions/d/dds" text:style-name="Internet_20_link" text:visited-style-name="Visited_20_Internet_20_Link">DDS</text:a> and generated type tooling. It does not redefine the meaning, logical constraints, lineage expectations, governance context, <text:a xlink:type="simple" xlink:href="https://wiki.didosolutions.com/dido/99_annexes/annex-b-terms-and-definitions/r/runtime_plane" text:style-name="Internet_20_link" text:visited-style-name="Visited_20_Internet_20_Link">Runtime Plane</text:a> classification, or <text:a xlink:type="simple" xlink:href="https://wiki.didosolutions.com/dido/99_annexes/annex-b-terms-and-definitions/t/traceability" text:style-name="Internet_20_link" text:visited-style-name="Visited_20_Internet_20_Link">Traceability</text:a> expectations of the FX logical information structure.</text:p>
      <text:p text:style-name="Text_20_body">The FX logical information structure remains the authoritative logical definition. The IDL structure provides a selected Phase 0 representation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2::38:27</meta:creation-date>
    <dc:creator>Generated</dc:creator>
    <dc:date>2026-08-22T12::38:27</dc:date>
    <dc:language>en-US</dc:language>
    <meta:editing-cycles>1</meta:editing-cycles>
    <meta:editing-duration>PT0S</meta:editing-duration>
    <dc:title>fxdemo:04-part:20-phase-0-implementation-rules-and-constraints:20-4-idl-structures-do-not-redefine-logical-information-structures:start</dc:title>
  </office:meta>
</office:document-meta>
</file>