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0-phase-0-implementation-rules-and-constraints:20-3-dds-topics-do-not-redefine-logical-communication-endpoints:start"/><text:bookmark-start text:name="__RefHeading___dds_topics_do_not_redefine_logical_communication_endpoints_1"/><text:bookmark-start text:name="dds_topics_do_not_redefine_logical_communication_endpoints"/>20.3 DDS Topics Do Not Redefine Logical Communication Endpoints<text:bookmark-end text:name="__RefHeading___dds_topics_do_not_redefine_logical_communication_endpoints_1"/><text:bookmark-end text:name="dds_topics_do_not_redefine_logical_communication_endpoints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20-phase-0-implementation-rules-and-constraints/start" text:style-name="Internet_20_link" text:visited-style-name="Visited_20_Internet_20_Link"> Return to Phase 0 Implementation Rules and Constraints </text:a></text:p>
      <text:p text:style-name="Text_20_body">A <text:a xlink:type="simple" xlink:href="https://wiki.didosolutions.com/dido/99_annexes/annex-b-terms-and-definitions/d/dds" text:style-name="Internet_20_link" text:visited-style-name="Visited_20_Internet_20_Link">DDS</text:a> Topic realises an FX logical <text:a xlink:type="simple" xlink:href="https://wiki.didosolutions.com/dido/99_annexes/annex-b-terms-and-definitions/c/communication_endpoint" text:style-name="Internet_20_link" text:visited-style-name="Visited_20_Internet_20_Link">Communication Endpoint</text:a> for the selected Phase 0 implementation context.</text:p>
      <text:p text:style-name="Text_20_body">The DDS Topic name, <text:a xlink:type="simple" xlink:href="https://wiki.didosolutions.com/dido/99_annexes/annex-b-terms-and-definitions/d/datatype" text:style-name="Internet_20_link" text:visited-style-name="Visited_20_Internet_20_Link">Data Type</text:a>, <text:a xlink:type="simple" xlink:href="https://wiki.didosolutions.com/dido/99_annexes/annex-b-terms-and-definitions/q/qos" text:style-name="Internet_20_link" text:visited-style-name="Visited_20_Internet_20_Link">QoS</text:a> profile, publisher, subscriber, and <text:a xlink:type="simple" xlink:href="https://wiki.didosolutions.com/dido/99_annexes/annex-b-terms-and-definitions/c/configuration" text:style-name="Internet_20_link" text:visited-style-name="Visited_20_Internet_20_Link">Configuration</text:a> provide the implementation mechanism for exchange. They do not redefine the logical Endpoint, its purpose, participating FX logical <text:a xlink:type="simple" xlink:href="https://wiki.didosolutions.com/dido/99_annexes/annex-b-terms-and-definitions/n/node" text:style-name="Internet_20_link" text:visited-style-name="Visited_20_Internet_20_Link">Nodes</text:a>, <text:a xlink:type="simple" xlink:href="https://wiki.didosolutions.com/dido/99_annexes/annex-b-terms-and-definitions/c/communication_role" text:style-name="Internet_20_link" text:visited-style-name="Visited_20_Internet_20_Link">Communication Roles</text:a>, carried information structure, <text:a xlink:type="simple" xlink:href="https://wiki.didosolutions.com/dido/99_annexes/annex-b-terms-and-definitions/r/runtime_plane" text:style-name="Internet_20_link" text:visited-style-name="Visited_20_Internet_20_Link">Runtime Plane</text:a> classification, governance constraints, or <text:a xlink:type="simple" xlink:href="https://wiki.didosolutions.com/dido/99_annexes/annex-b-terms-and-definitions/t/traceability" text:style-name="Internet_20_link" text:visited-style-name="Visited_20_Internet_20_Link">Traceability</text:a> relationships.</text:p>
      <text:p text:style-name="Text_20_body">Later phases may extend, refine, supersede, or replace the DDS Topic mapping while preserving Traceability to the FX logical Communication Endpoint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19</meta:creation-date>
    <dc:creator>Generated</dc:creator>
    <dc:date>2026-08-22T12::40:19</dc:date>
    <dc:language>en-US</dc:language>
    <meta:editing-cycles>1</meta:editing-cycles>
    <meta:editing-duration>PT0S</meta:editing-duration>
    <dc:title>fxdemo:04-part:20-phase-0-implementation-rules-and-constraints:20-3-dds-topics-do-not-redefine-logical-communication-endpoints:start</dc:title>
  </office:meta>
</office:document-meta>
</file>