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20-phase-0-implementation-rules-and-constraints:20-2-implementation-artifacts-do-not-redefine-logical-elements:start"/><text:bookmark-start text:name="__RefHeading___implementation_artefacts_do_not_redefine_logical_elements_1"/><text:bookmark-start text:name="implementation_artefacts_do_not_redefine_logical_elements"/>20.2 Implementation Artefacts Do Not Redefine Logical Elements<text:bookmark-end text:name="__RefHeading___implementation_artefacts_do_not_redefine_logical_elements_1"/><text:bookmark-end text:name="implementation_artefacts_do_not_redefine_logical_elements"/></text:h>
      <text:p text:style-name="Text_20_body"><text:a xlink:type="simple" xlink:href="https://wiki.didosolutions.com/fxdemo/04-part/start" text:style-name="Internet_20_link" text:visited-style-name="Visited_20_Internet_20_Link"> Go To Top </text:a></text:p>
      <text:p text:style-name="Text_20_body"><text:a xlink:type="simple" xlink:href="https://wiki.didosolutions.com/fxdemo/04-part/20-phase-0-implementation-rules-and-constraints/start" text:style-name="Internet_20_link" text:visited-style-name="Visited_20_Internet_20_Link"> Return to Phase 0 Implementation Rules and Constraints </text:a></text:p>
      <text:p text:style-name="Text_20_body">Implementation artefacts realise logical elements. They do not redefine logical elements.</text:p>
      <text:p text:style-name="Text_20_body">An implementation <text:a xlink:type="simple" xlink:href="https://wiki.didosolutions.com/dido/99_annexes/annex-b-terms-and-definitions/n/node" text:style-name="Internet_20_link" text:visited-style-name="Visited_20_Internet_20_Link">Node</text:a> module realises an FX logical Node or selected <text:a xlink:type="simple" xlink:href="https://wiki.didosolutions.com/dido/99_annexes/annex-b-terms-and-definitions/n/node_role" text:style-name="Internet_20_link" text:visited-style-name="Visited_20_Internet_20_Link">Node Role</text:a>. A <text:a xlink:type="simple" xlink:href="https://wiki.didosolutions.com/dido/99_annexes/annex-b-terms-and-definitions/d/dds" text:style-name="Internet_20_link" text:visited-style-name="Visited_20_Internet_20_Link">DDS</text:a> Topic realises an FX logical <text:a xlink:type="simple" xlink:href="https://wiki.didosolutions.com/dido/99_annexes/annex-b-terms-and-definitions/c/communication_endpoint" text:style-name="Internet_20_link" text:visited-style-name="Visited_20_Internet_20_Link">Communication Endpoint</text:a>. An <text:a xlink:type="simple" xlink:href="https://wiki.didosolutions.com/dido/99_annexes/annex-b-terms-and-definitions/i/idl" text:style-name="Internet_20_link" text:visited-style-name="Visited_20_Internet_20_Link">IDL</text:a> structure realises an FX logical information structure. A generated type realises an implementation representation of an IDL structure. A script supports generation, build preparation, execution, shutdown, cleanup, or <text:a xlink:type="simple" xlink:href="https://wiki.didosolutions.com/dido/99_annexes/annex-b-terms-and-definitions/w/workflow" text:style-name="Internet_20_link" text:visited-style-name="Visited_20_Internet_20_Link">Workflow</text:a> activity.</text:p>
      <text:p text:style-name="Text_20_body">None of these artefacts changes the meaning of the FX logical element it realises or supports. The Part 3 FX Demo Logical Profile remains the authoritative source for FX logical meaning.</text:p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28:30</meta:creation-date>
    <dc:creator>Generated</dc:creator>
    <dc:date>2026-08-22T13::28:30</dc:date>
    <dc:language>en-US</dc:language>
    <meta:editing-cycles>1</meta:editing-cycles>
    <meta:editing-duration>PT0S</meta:editing-duration>
    <dc:title>fxdemo:04-part:20-phase-0-implementation-rules-and-constraints:20-2-implementation-artifacts-do-not-redefine-logical-elements:start</dc:title>
  </office:meta>
</office:document-meta>
</file>