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20-phase-0-implementation-rules-and-constraints:20-12-implementation-constraints-summary:start"/><text:bookmark-start text:name="__RefHeading___implementation_constraints_summary_1"/><text:bookmark-start text:name="implementation_constraints_summary"/>20.12 Implementation Constraints Summary<text:bookmark-end text:name="__RefHeading___implementation_constraints_summary_1"/><text:bookmark-end text:name="implementation_constraints_summary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p text:style-name="Text_20_body"><text:a xlink:type="simple" xlink:href="https://wiki.didosolutions.com/fxdemo/04-part/20-phase-0-implementation-rules-and-constraints/start" text:style-name="Internet_20_link" text:visited-style-name="Visited_20_Internet_20_Link"> Return to Phase 0 Implementation Rules and Constraints </text:a></text:p>
      <text:p text:style-name="Text_20_body">The Phase 0 Implementation Profile applies the following constraints.</text:p>
      <text:p text:style-name="Text_20_body">Implementation artefacts do not redefine logical elements<text:a xlink:type="simple" xlink:href="https://wiki.didosolutions.com/dido/99_annexes/annex-b-terms-and-definitions/d/dds" text:style-name="Internet_20_link" text:visited-style-name="Visited_20_Internet_20_Link">DDS</text:a> Topics do not redefine FX logical <text:a xlink:type="simple" xlink:href="https://wiki.didosolutions.com/dido/99_annexes/annex-b-terms-and-definitions/c/communication_endpoint" text:style-name="Internet_20_link" text:visited-style-name="Visited_20_Internet_20_Link">Communication Endpoints</text:a><text:a xlink:type="simple" xlink:href="https://wiki.didosolutions.com/dido/99_annexes/annex-b-terms-and-definitions/i/idl" text:style-name="Internet_20_link" text:visited-style-name="Visited_20_Internet_20_Link">IDL</text:a> structures do not redefine FX logical information structuresGenerated types do not redefine FX logical information structuresRuntime processes do not redefine FX logical <text:a xlink:type="simple" xlink:href="https://wiki.didosolutions.com/dido/99_annexes/annex-b-terms-and-definitions/n/node" text:style-name="Internet_20_link" text:visited-style-name="Visited_20_Internet_20_Link">Nodes</text:a><text:a xlink:type="simple" xlink:href="https://wiki.didosolutions.com/dido/99_annexes/annex-b-terms-and-definitions/r/repository" text:style-name="Internet_20_link" text:visited-style-name="Visited_20_Internet_20_Link">Repository</text:a> layout does not redefine architectureScripts do not redefine interaction patternsThe Developer Handbook does not replace the implementation profilePhase 0 does not define later phase implementation profiles<text:a xlink:type="simple" xlink:href="https://wiki.didosolutions.com/dido/99_annexes/annex-b-terms-and-definitions/d/deployment" text:style-name="Internet_20_link" text:visited-style-name="Visited_20_Internet_20_Link">Deployment</text:a> and <text:a xlink:type="simple" xlink:href="https://wiki.didosolutions.com/dido/99_annexes/annex-b-terms-and-definitions/e/evidence" text:style-name="Internet_20_link" text:visited-style-name="Visited_20_Internet_20_Link">Evidence</text:a> concerns remain outside Part 4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6:00</meta:creation-date>
    <dc:creator>Generated</dc:creator>
    <dc:date>2026-08-24T07::56:00</dc:date>
    <dc:language>en-US</dc:language>
    <meta:editing-cycles>1</meta:editing-cycles>
    <meta:editing-duration>PT0S</meta:editing-duration>
    <dc:title>fxdemo:04-part:20-phase-0-implementation-rules-and-constraints:20-12-implementation-constraints-summary:start</dc:title>
  </office:meta>
</office:document-meta>
</file>