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0-phase-0-implementation-rules-and-constraints:20-11-deployment-and-evidence-concerns-remain-outside-part-4:start"/><text:bookmark-start text:name="__RefHeading___deployment_and_evidence_concerns_remain_outside_part_4_1"/><text:bookmark-start text:name="deployment_and_evidence_concerns_remain_outside_part_4"/>20.11 Deployment and Evidence Concerns Remain Outside Part 4<text:bookmark-end text:name="__RefHeading___deployment_and_evidence_concerns_remain_outside_part_4_1"/><text:bookmark-end text:name="deployment_and_evidence_concerns_remain_outside_part_4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20-phase-0-implementation-rules-and-constraints/start" text:style-name="Internet_20_link" text:visited-style-name="Visited_20_Internet_20_Link"> Return to Phase 0 Implementation Rules and Constraints </text:a></text:p>
      <text:p text:style-name="Text_20_body">Part 4 prepares implementation artefacts for <text:a xlink:type="simple" xlink:href="https://wiki.didosolutions.com/dido/99_annexes/annex-b-terms-and-definitions/d/deployment" text:style-name="Internet_20_link" text:visited-style-name="Visited_20_Internet_20_Link">Deployment</text:a>, testability, <text:a xlink:type="simple" xlink:href="https://wiki.didosolutions.com/dido/99_annexes/annex-b-terms-and-definitions/o/observation" text:style-name="Internet_20_link" text:visited-style-name="Visited_20_Internet_20_Link">Observation</text:a>, operation, and <text:a xlink:type="simple" xlink:href="https://wiki.didosolutions.com/dido/99_annexes/annex-b-terms-and-definitions/e/evidence" text:style-name="Internet_20_link" text:visited-style-name="Visited_20_Internet_20_Link">Evidence</text:a>. It does not define deployment topology, runtime operations, test execution, <text:a xlink:type="simple" xlink:href="https://wiki.didosolutions.com/dido/99_annexes/annex-b-terms-and-definitions/a/acceptance_criteria" text:style-name="Internet_20_link" text:visited-style-name="Visited_20_Internet_20_Link">Acceptance</text:a> evidence, runtime evidence, dashboards, <text:a xlink:type="simple" xlink:href="https://wiki.didosolutions.com/dido/99_annexes/annex-b-terms-and-definitions/k/kubernetes" text:style-name="Internet_20_link" text:visited-style-name="Visited_20_Internet_20_Link">Kubernetes</text:a> or <text:a xlink:type="simple" xlink:href="https://wiki.didosolutions.com/dido/99_annexes/annex-b-terms-and-definitions/k/k3s" text:style-name="Internet_20_link" text:visited-style-name="Visited_20_Internet_20_Link">K3s</text:a> deployment, <text:a xlink:type="simple" xlink:href="https://wiki.didosolutions.com/dido/99_annexes/annex-b-terms-and-definitions/c/crucible" text:style-name="Internet_20_link" text:visited-style-name="Visited_20_Internet_20_Link">Crucible</text:a> scenarios, or final evidence packages.</text:p>
      <text:p text:style-name="Text_20_body">Part 5 owns those concerns. Part 5 deploys, tests, observes, operates, and evidences the implementation artefacts defined by Part 4.</text:p>
      <text:p text:style-name="Text_20_body">This boundary prevents deployment and evidence choices from redefining the implementation profile or the logical architecture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52</meta:creation-date>
    <dc:creator>Generated</dc:creator>
    <dc:date>2026-08-22T12::42:52</dc:date>
    <dc:language>en-US</dc:language>
    <meta:editing-cycles>1</meta:editing-cycles>
    <meta:editing-duration>PT0S</meta:editing-duration>
    <dc:title>fxdemo:04-part:20-phase-0-implementation-rules-and-constraints:20-11-deployment-and-evidence-concerns-remain-outside-part-4:start</dc:title>
  </office:meta>
</office:document-meta>
</file>