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20-phase-0-implementation-rules-and-constraints:20-10-phase-0-does-not-define-later-phase-implementation-profiles:start"/><text:bookmark-start text:name="__RefHeading___phase_0_does_not_define_later_phase_implementation_profiles_1"/><text:bookmark-start text:name="phase_0_does_not_define_later_phase_implementation_profiles"/>20.10 Phase 0 Does Not Define Later Phase Implementation Profiles<text:bookmark-end text:name="__RefHeading___phase_0_does_not_define_later_phase_implementation_profiles_1"/><text:bookmark-end text:name="phase_0_does_not_define_later_phase_implementation_profiles"/></text:h>
      <text:p text:style-name="Text_20_body"><text:a xlink:type="simple" xlink:href="https://wiki.didosolutions.com/fxdemo/04-part/start" text:style-name="Internet_20_link" text:visited-style-name="Visited_20_Internet_20_Link"> Go To Top </text:a></text:p>
      <text:p text:style-name="Text_20_body"><text:a xlink:type="simple" xlink:href="https://wiki.didosolutions.com/fxdemo/04-part/20-phase-0-implementation-rules-and-constraints/start" text:style-name="Internet_20_link" text:visited-style-name="Visited_20_Internet_20_Link"> Return to Phase 0 Implementation Rules and Constraints </text:a></text:p>
      <text:p text:style-name="Text_20_body">Phase 0 does not define later phase implementation profiles.</text:p>
      <text:p text:style-name="Text_20_body">The Phase 0 Implementation Profile defines the selected Phase 0 <text:a xlink:type="simple" xlink:href="https://wiki.didosolutions.com/dido/99_annexes/annex-b-terms-and-definitions/b/baseline" text:style-name="Internet_20_link" text:visited-style-name="Visited_20_Internet_20_Link">Baseline</text:a>. It does not define the final implementation architecture for all development phases, and it does not implement the later Phase 2 <text:a xlink:type="simple" xlink:href="https://wiki.didosolutions.com/dido/99_annexes/annex-b-terms-and-definitions/p/policy_and_release_plane" text:style-name="Internet_20_link" text:visited-style-name="Visited_20_Internet_20_Link">Policy And Release Plane</text:a> extension.</text:p>
      <text:p text:style-name="Text_20_body">Later implementation profiles may extend, refine, supersede, or replace the Phase 0 Baseline. A later Phase 2 profile may add distributed policy enforcement, replicated policy decision capability, policy administration, policy information sources, local policy caches, metadata or aggregate view builders, release gateways, recipient-specific release products, release <text:a xlink:type="simple" xlink:href="https://wiki.didosolutions.com/dido/99_annexes/annex-b-terms-and-definitions/o/obligation" text:style-name="Internet_20_link" text:visited-style-name="Visited_20_Internet_20_Link">Obligations</text:a>, release <text:a xlink:type="simple" xlink:href="https://wiki.didosolutions.com/dido/99_annexes/annex-b-terms-and-definitions/e/evidence" text:style-name="Internet_20_link" text:visited-style-name="Visited_20_Internet_20_Link">Evidence</text:a>, additional policy topics or equivalent exchanges, and stronger sovereignty-aware or residency-aware release controls.</text:p>
      <text:p text:style-name="Text_20_body">Phase 0 implementation choices must preserve <text:a xlink:type="simple" xlink:href="https://wiki.didosolutions.com/dido/99_annexes/annex-b-terms-and-definitions/t/traceability" text:style-name="Internet_20_link" text:visited-style-name="Visited_20_Internet_20_Link">Traceability</text:a> and should not preclude those later extensions. However, later phase capabilities must not be treated as Phase 0 requirements unless this implementation profile is explicitly revised and re-baselined.</text:p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6::03:17</meta:creation-date>
    <dc:creator>Generated</dc:creator>
    <dc:date>2026-08-22T16::03:17</dc:date>
    <dc:language>en-US</dc:language>
    <meta:editing-cycles>1</meta:editing-cycles>
    <meta:editing-duration>PT0S</meta:editing-duration>
    <dc:title>fxdemo:04-part:20-phase-0-implementation-rules-and-constraints:20-10-phase-0-does-not-define-later-phase-implementation-profiles:start</dc:title>
  </office:meta>
</office:document-meta>
</file>