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9-relationship-to-deployment-testability-and-evidence-plan:start"/><text:bookmark-start text:name="__RefHeading___relationship_to_deployment_testability_and_evidence_plan_1"/><text:bookmark-start text:name="relationship_to_deployment_testability_and_evidence_plan"/>19. Relationship to Deployment, Testability, and Evidence Plan<text:bookmark-end text:name="__RefHeading___relationship_to_deployment_testability_and_evidence_plan_1"/><text:bookmark-end text:name="relationship_to_deployment_testability_and_evidence_plan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3:09</meta:creation-date>
    <dc:creator>Generated</dc:creator>
    <dc:date>2026-08-22T14::23:09</dc:date>
    <dc:language>en-US</dc:language>
    <meta:editing-cycles>1</meta:editing-cycles>
    <meta:editing-duration>PT0S</meta:editing-duration>
    <dc:title>fxdemo:04-part:19-relationship-to-deployment-testability-and-evidence-plan:start</dc:title>
  </office:meta>
</office:document-meta>
</file>