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19-5-implementation-artifacts-prepared-for-observation:start"/><text:bookmark-start text:name="__RefHeading___implementation_artefacts_prepared_for_observation_1"/><text:bookmark-start text:name="implementation_artefacts_prepared_for_observation"/>19.5 Implementation Artefacts Prepared for Observation<text:bookmark-end text:name="__RefHeading___implementation_artefacts_prepared_for_observation_1"/><text:bookmark-end text:name="implementation_artefacts_prepared_for_observation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19-relationship-to-deployment-testability-and-evidence-plan/start" text:style-name="Internet_20_link" text:visited-style-name="Visited_20_Internet_20_Link"> Return to Relationship to Deployment, Testability, and Evidence Plan </text:a></text:p>
      <text:p text:style-name="Text_20_body">Part 4 prepares implementation artefacts for <text:a xlink:type="simple" xlink:href="https://wiki.didosolutions.com/dido/99_annexes/annex-b-terms-and-definitions/o/observation" text:style-name="Internet_20_link" text:visited-style-name="Visited_20_Internet_20_Link">Observation</text:a> by defining the conventions and artefacts that expose implementation behaviour.</text:p>
      <text:p text:style-name="Text_20_body">Observation preparation includes:</text:p>
      <text:a xlink:type="simple" xlink:href="https://wiki.didosolutions.com/dido/99_annexes/annex-b-terms-and-definitions/f/fx_node_status" text:style-name="Internet_20_link" text:visited-style-name="Visited_20_Internet_20_Link">Node Status</text:a>
      <text:p text:style-name="Text_20_body"> reporting<text:a xlink:type="simple" xlink:href="https://wiki.didosolutions.com/dido/99_annexes/annex-b-terms-and-definitions/l/lifecycle" text:style-name="Internet_20_link" text:visited-style-name="Visited_20_Internet_20_Link">Lifecycle</text:a>-state reportingStartup reportingShutdown reportingWarning reportingDegraded-operation reportingFailure reportingRecovery reportingCommand acknowledgementProcessing outcome reportingLogging conventions<text:a xlink:type="simple" xlink:href="https://wiki.didosolutions.com/dido/99_annexes/annex-b-terms-and-definitions/e/exception_handling" text:style-name="Internet_20_link" text:visited-style-name="Visited_20_Internet_20_Link">Exception Handling</text:a> conventionsPart 5 defines how the Phase 0 environment observes those behaviours during <text:a xlink:type="simple" xlink:href="https://wiki.didosolutions.com/dido/99_annexes/annex-b-terms-and-definitions/d/deployment" text:style-name="Internet_20_link" text:visited-style-name="Visited_20_Internet_20_Link">Deployment</text:a>, execution, testing, and review.</text:p>
      <text:p text:style-name="Text_20_body">Part 4 identifies the behaviour that implementation artefacts must expose. Part 5 defines the Observation approach used to collect, display, evaluate, and preserve that behaviour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6</meta:creation-date>
    <dc:creator>Generated</dc:creator>
    <dc:date>2026-08-22T12::40:56</dc:date>
    <dc:language>en-US</dc:language>
    <meta:editing-cycles>1</meta:editing-cycles>
    <meta:editing-duration>PT0S</meta:editing-duration>
    <dc:title>fxdemo:04-part:19-relationship-to-deployment-testability-and-evidence-plan:19-5-implementation-artifacts-prepared-for-observation:start</dc:title>
  </office:meta>
</office:document-meta>
</file>