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9-relationship-to-deployment-testability-and-evidence-plan:19-3-implementation-artifacts-prepared-for-deployment:start"/><text:bookmark-start text:name="__RefHeading___implementation_artefacts_prepared_for_deployment_1"/><text:bookmark-start text:name="implementation_artefacts_prepared_for_deployment"/>19.3 Implementation Artefacts Prepared for Deployment<text:bookmark-end text:name="__RefHeading___implementation_artefacts_prepared_for_deployment_1"/><text:bookmark-end text:name="implementation_artefacts_prepared_for_deployment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19-relationship-to-deployment-testability-and-evidence-plan/start" text:style-name="Internet_20_link" text:visited-style-name="Visited_20_Internet_20_Link"> Return to Relationship to Deployment, Testability, and Evidence Plan </text:a></text:p>
      <text:p text:style-name="Text_20_body">Part 4 prepares implementation artefacts for <text:a xlink:type="simple" xlink:href="https://wiki.didosolutions.com/dido/99_annexes/annex-b-terms-and-definitions/d/deployment" text:style-name="Internet_20_link" text:visited-style-name="Visited_20_Internet_20_Link">Deployment</text:a> by identifying their purpose, location, <text:a xlink:type="simple" xlink:href="https://wiki.didosolutions.com/dido/99_annexes/annex-b-terms-and-definitions/c/configuration" text:style-name="Internet_20_link" text:visited-style-name="Visited_20_Internet_20_Link">Configuration</text:a> needs, runtime role, <text:a xlink:type="simple" xlink:href="https://wiki.didosolutions.com/dido/99_annexes/annex-b-terms-and-definitions/d/dependency" text:style-name="Internet_20_link" text:visited-style-name="Visited_20_Internet_20_Link">Dependencies</text:a>, and <text:a xlink:type="simple" xlink:href="https://wiki.didosolutions.com/dido/99_annexes/annex-b-terms-and-definitions/t/traceability" text:style-name="Internet_20_link" text:visited-style-name="Visited_20_Internet_20_Link">Traceability</text:a> relationships.</text:p>
      <text:p text:style-name="Text_20_body">Implementation artefacts prepared for Deployment include:</text:p>
      <text:p text:style-name="Text_20_body">Implementation <text:a xlink:type="simple" xlink:href="https://wiki.didosolutions.com/dido/99_annexes/annex-b-terms-and-definitions/n/node" text:style-name="Internet_20_link" text:visited-style-name="Visited_20_Internet_20_Link">Node</text:a> modulesProcess entry points<text:a xlink:type="simple" xlink:href="https://wiki.didosolutions.com/dido/99_annexes/annex-b-terms-and-definitions/d/dds" text:style-name="Internet_20_link" text:visited-style-name="Visited_20_Internet_20_Link">DDS</text:a> Topic mappings<text:a xlink:type="simple" xlink:href="https://wiki.didosolutions.com/dido/99_annexes/annex-b-terms-and-definitions/i/idl" text:style-name="Internet_20_link" text:visited-style-name="Visited_20_Internet_20_Link">IDL</text:a> structuresGenerated types<text:a xlink:type="simple" xlink:href="https://wiki.didosolutions.com/dido/99_annexes/annex-b-terms-and-definitions/q/qos" text:style-name="Internet_20_link" text:visited-style-name="Visited_20_Internet_20_Link">QoS</text:a> profilesConfiguration artefactsScripts<text:a xlink:type="simple" xlink:href="https://wiki.didosolutions.com/dido/99_annexes/annex-b-terms-and-definitions/r/repository" text:style-name="Internet_20_link" text:visited-style-name="Visited_20_Internet_20_Link">Repository</text:a> artefactsTraceability artefactsPart 5 uses those artefacts to define the Phase 0 Deployment approach. It identifies how the selected environment packages, starts, connects, monitors, and manages the implementation participants.</text:p>
      <text:p text:style-name="Text_20_body">Part 4 therefore provides the Deployment input, while Part 5 defines the Deployment use.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07</meta:creation-date>
    <dc:creator>Generated</dc:creator>
    <dc:date>2026-08-22T15::14:07</dc:date>
    <dc:language>en-US</dc:language>
    <meta:editing-cycles>1</meta:editing-cycles>
    <meta:editing-duration>PT0S</meta:editing-duration>
    <dc:title>fxdemo:04-part:19-relationship-to-deployment-testability-and-evidence-plan:19-3-implementation-artifacts-prepared-for-deployment:start</dc:title>
  </office:meta>
</office:document-meta>
</file>