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4-part:19-relationship-to-deployment-testability-and-evidence-plan:19-2-boundary-between-part-4-and-part-5:start"/><text:bookmark-start text:name="__RefHeading___boundary_between_part_4_and_part_5_1"/><text:bookmark-start text:name="boundary_between_part_4_and_part_5"/>19.2 Boundary Between Part 4 and Part 5<text:bookmark-end text:name="__RefHeading___boundary_between_part_4_and_part_5_1"/><text:bookmark-end text:name="boundary_between_part_4_and_part_5"/></text:h>
      <text:p text:style-name="Text_20_body">Part 4 defines the Phase 0 implementation <text:a xlink:type="simple" xlink:href="https://wiki.didosolutions.com/dido/99_annexes/annex-b-terms-and-definitions/b/baseline" text:style-name="Internet_20_link" text:visited-style-name="Visited_20_Internet_20_Link">Baseline</text:a>. It identifies selected implementation technologies, implementation artefacts, mappings, <text:a xlink:type="simple" xlink:href="https://wiki.didosolutions.com/dido/99_annexes/annex-b-terms-and-definitions/d/dds" text:style-name="Internet_20_link" text:visited-style-name="Visited_20_Internet_20_Link">DDS</text:a> Topics, <text:a xlink:type="simple" xlink:href="https://wiki.didosolutions.com/dido/99_annexes/annex-b-terms-and-definitions/i/idl" text:style-name="Internet_20_link" text:visited-style-name="Visited_20_Internet_20_Link">IDL</text:a> structures, generated types, <text:a xlink:type="simple" xlink:href="https://wiki.didosolutions.com/dido/99_annexes/annex-b-terms-and-definitions/q/qos" text:style-name="Internet_20_link" text:visited-style-name="Visited_20_Internet_20_Link">QoS</text:a> profiles, scripts, <text:a xlink:type="simple" xlink:href="https://wiki.didosolutions.com/dido/99_annexes/annex-b-terms-and-definitions/r/repository" text:style-name="Internet_20_link" text:visited-style-name="Visited_20_Internet_20_Link">Repository</text:a> organisation, Developer Handbook requirements, governance rules, and <text:a xlink:type="simple" xlink:href="https://wiki.didosolutions.com/dido/99_annexes/annex-b-terms-and-definitions/t/traceability" text:style-name="Internet_20_link" text:visited-style-name="Visited_20_Internet_20_Link">Traceability</text:a> relationships.</text:p>
      <text:p text:style-name="Text_20_body">Part 5 defines the Phase 0 <text:a xlink:type="simple" xlink:href="https://wiki.didosolutions.com/dido/99_annexes/annex-b-terms-and-definitions/d/deployment" text:style-name="Internet_20_link" text:visited-style-name="Visited_20_Internet_20_Link">Deployment</text:a>, testability, operation, <text:a xlink:type="simple" xlink:href="https://wiki.didosolutions.com/dido/99_annexes/annex-b-terms-and-definitions/o/observation" text:style-name="Internet_20_link" text:visited-style-name="Visited_20_Internet_20_Link">Observation</text:a>, and <text:a xlink:type="simple" xlink:href="https://wiki.didosolutions.com/dido/99_annexes/annex-b-terms-and-definitions/e/evidence" text:style-name="Internet_20_link" text:visited-style-name="Visited_20_Internet_20_Link">Evidence</text:a> approach. It identifies how the implementation artefacts defined in Part 4 are deployed, started, exercised, observed, reviewed, and evidenced.</text:p>
      <text:p text:style-name="Text_20_body">Part 4 does not define Deployment topology, runtime environment configuration, operational runbooks, test execution results, Evidence packages, dashboards, <text:a xlink:type="simple" xlink:href="https://wiki.didosolutions.com/dido/99_annexes/annex-b-terms-and-definitions/k/kubernetes" text:style-name="Internet_20_link" text:visited-style-name="Visited_20_Internet_20_Link">Kubernetes</text:a> or <text:a xlink:type="simple" xlink:href="https://wiki.didosolutions.com/dido/99_annexes/annex-b-terms-and-definitions/k/k3s" text:style-name="Internet_20_link" text:visited-style-name="Visited_20_Internet_20_Link">K3s</text:a> Deployment, <text:a xlink:type="simple" xlink:href="https://wiki.didosolutions.com/dido/99_annexes/annex-b-terms-and-definitions/c/crucible" text:style-name="Internet_20_link" text:visited-style-name="Visited_20_Internet_20_Link">Crucible</text:a> scenarios, or acceptance Evidence. Part 5 owns those concerns.</text:p>
      <text:p text:style-name="Text_20_body">Part 5 does not redefine the implementation artefacts defined in Part 4. It deploys, tests, observes, operates, and evidences those artefac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42:11</meta:creation-date>
    <dc:creator>Generated</dc:creator>
    <dc:date>2026-08-22T17::42:11</dc:date>
    <dc:language>en-US</dc:language>
    <meta:editing-cycles>1</meta:editing-cycles>
    <meta:editing-duration>PT0S</meta:editing-duration>
    <dc:title>fxdemo:04-part:19-relationship-to-deployment-testability-and-evidence-plan:19-2-boundary-between-part-4-and-part-5:start</dc:title>
  </office:meta>
</office:document-meta>
</file>