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4-part:19-relationship-to-deployment-testability-and-evidence-plan:19-1-overview:start"/><text:bookmark-start text:name="__RefHeading___overview_1"/><text:bookmark-start text:name="overview"/>19.1 Overview<text:bookmark-end text:name="__RefHeading___overview_1"/><text:bookmark-end text:name="overview"/></text:h>
      <text:p text:style-name="Text_20_body">This section defines the relationship between the Phase 0 Implementation Profile / PSM and the later <text:a xlink:type="simple" xlink:href="https://wiki.didosolutions.com/dido/99_annexes/annex-b-terms-and-definitions/d/deployment" text:style-name="Internet_20_link" text:visited-style-name="Visited_20_Internet_20_Link">Deployment</text:a>, Testability, and <text:a xlink:type="simple" xlink:href="https://wiki.didosolutions.com/dido/99_annexes/annex-b-terms-and-definitions/e/evidence" text:style-name="Internet_20_link" text:visited-style-name="Visited_20_Internet_20_Link">Evidence</text:a> Plan.</text:p>
      <text:p text:style-name="Text_20_body">Part 4 defines the implementation artefacts, mappings, conventions, and <text:a xlink:type="simple" xlink:href="https://wiki.didosolutions.com/dido/99_annexes/annex-b-terms-and-definitions/t/traceability" text:style-name="Internet_20_link" text:visited-style-name="Visited_20_Internet_20_Link">Traceability</text:a> relationships that realise selected FX logical elements for Phase 0. Part 5 defines how those implementation artefacts are deployed, tested, observed, operated, and evidenced in the Phase 0 environment.</text:p>
      <text:p text:style-name="Text_20_body">The boundary between Part 4 and Part 5 preserves separation of concerns. Part 4 defines what implementation artefacts exist and how those artefacts trace to the FX Demo Logical Profile. Part 5 defines how the Phase 0 environment uses those artefacts to support Deployment, runtime execution, testability, observability, acceptance, and Evid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22:36</meta:creation-date>
    <dc:creator>Generated</dc:creator>
    <dc:date>2026-08-23T01::22:36</dc:date>
    <dc:language>en-US</dc:language>
    <meta:editing-cycles>1</meta:editing-cycles>
    <meta:editing-duration>PT0S</meta:editing-duration>
    <dc:title>fxdemo:04-part:19-relationship-to-deployment-testability-and-evidence-plan:19-1-overview:start</dc:title>
  </office:meta>
</office:document-meta>
</file>