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8-phase-0-implementation-traceability-model:start"/><text:bookmark-start text:name="__RefHeading___phase_0_implementation_traceability_model_1"/><text:bookmark-start text:name="phase_0_implementation_traceability_model"/>18. Phase 0 Implementation Traceability Model<text:bookmark-end text:name="__RefHeading___phase_0_implementation_traceability_model_1"/><text:bookmark-end text:name="phase_0_implementation_traceability_model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0:09</meta:creation-date>
    <dc:creator>Generated</dc:creator>
    <dc:date>2026-08-22T16::00:09</dc:date>
    <dc:language>en-US</dc:language>
    <meta:editing-cycles>1</meta:editing-cycles>
    <meta:editing-duration>PT0S</meta:editing-duration>
    <dc:title>fxdemo:04-part:18-phase-0-implementation-traceability-model:start</dc:title>
  </office:meta>
</office:document-meta>
</file>