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8-phase-0-implementation-traceability-model:18-9-developer-handbook-traceability:start"/><text:bookmark-start text:name="__RefHeading___developer_handbook_traceability_1"/><text:bookmark-start text:name="developer_handbook_traceability"/>18.9 Developer Handbook Traceability<text:bookmark-end text:name="__RefHeading___developer_handbook_traceability_1"/><text:bookmark-end text:name="developer_handbook_traceability"/></text:h>
      <text:p text:style-name="Text_20_body"><text:a xlink:type="simple" xlink:href="https://wiki.didosolutions.com/fxdemo/04-part/18-phase-0-implementation-traceability-model/start" text:style-name="Internet_20_link" text:visited-style-name="Visited_20_Internet_20_Link"> Go To Phase 0 Implementation Traceability Model </text:a></text:p>
      <text:p text:style-name="Text_20_body">Developer Handbook <text:a xlink:type="simple" xlink:href="https://wiki.didosolutions.com/dido/99_annexes/annex-b-terms-and-definitions/t/traceability" text:style-name="Internet_20_link" text:visited-style-name="Visited_20_Internet_20_Link">traceability</text:a> relates handbook rules to the Phase 0 implementation concerns they govern.</text:p>
      <text:p text:style-name="Text_20_body">A Developer Handbook trace must identify:</text:p>
      <text:p text:style-name="Text_20_body">Handbook rule or sectionImplementation concern governed by the ruleArtifact categories affectedPart 4 requirement or convention supportedReview checklist item associated with the ruleAffected repository locations where applicableAffected file-header, generated-file, logging, exception-handling, naming, traceability, or workflow conventionApproval or review status of the ruleDeveloper Handbook traceability ensures that handbook rules support the Phase 0 Implementation Profile rather than becoming disconnected developer preferences.</text:p>
      <text:p text:style-name="Text_20_body">The Developer Handbook remains subordinate to Part 4. It provides practical development rules for contributors; it does not redefine the implementation profile or the architectur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27:53</meta:creation-date>
    <dc:creator>Generated</dc:creator>
    <dc:date>2026-08-22T13::27:53</dc:date>
    <dc:language>en-US</dc:language>
    <meta:editing-cycles>1</meta:editing-cycles>
    <meta:editing-duration>PT0S</meta:editing-duration>
    <dc:title>fxdemo:04-part:18-phase-0-implementation-traceability-model:18-9-developer-handbook-traceability:start</dc:title>
  </office:meta>
</office:document-meta>
</file>