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4-part:18-phase-0-implementation-traceability-model:18-8-script-and-repository-traceability:start"/><text:bookmark-start text:name="__RefHeading___script_and_repository_traceability_1"/><text:bookmark-start text:name="script_and_repository_traceability"/>18.8 Script and Repository Traceability<text:bookmark-end text:name="__RefHeading___script_and_repository_traceability_1"/><text:bookmark-end text:name="script_and_repository_traceability"/></text:h>
      <text:p text:style-name="Text_20_body"><text:a xlink:type="simple" xlink:href="https://wiki.didosolutions.com/fxdemo/04-part/18-phase-0-implementation-traceability-model/start" text:style-name="Internet_20_link" text:visited-style-name="Visited_20_Internet_20_Link"> Go To Phase 0 Implementation Traceability Model </text:a></text:p>
      <text:p text:style-name="Text_20_body">Script and repository <text:a xlink:type="simple" xlink:href="https://wiki.didosolutions.com/dido/99_annexes/annex-b-terms-and-definitions/t/traceability" text:style-name="Internet_20_link" text:visited-style-name="Visited_20_Internet_20_Link">traceability</text:a> relates Phase 0 scripts and repository locations to the implementation concerns they support.</text:p>
      <text:p text:style-name="Text_20_body">A script trace must identify:</text:p>
      <text:p text:style-name="Text_20_body">Script nameScript purposeArtifacts affected by the scriptInputs required by the scriptOutputs produced by the scriptRepository locations affectedGenerated artifacts affected where applicableConfiguration artifacts affected where applicableImplementation participants started or stopped where applicableLogging and error-handling conventions appliedDeveloper Handbook rules appliedReview record confirming baseline statusA repository trace must identify:</text:p>
      <text:p text:style-name="Text_20_body">Repository locationArtifact category contained thereWhether the artifacts are governed source, generated, configured, documented, temporary, local, or non-baselineApplicable Developer Handbook rulesApplicable review expectationsRelationship to implementation mappings or logical elements where applicableScript and repository traceability prevents automation and directory structure from becoming hidden architecture. Scripts and repository paths support implementation work; they do not redefine logical element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2::37:14</meta:creation-date>
    <dc:creator>Generated</dc:creator>
    <dc:date>2026-08-22T12::37:14</dc:date>
    <dc:language>en-US</dc:language>
    <meta:editing-cycles>1</meta:editing-cycles>
    <meta:editing-duration>PT0S</meta:editing-duration>
    <dc:title>fxdemo:04-part:18-phase-0-implementation-traceability-model:18-8-script-and-repository-traceability:start</dc:title>
  </office:meta>
</office:document-meta>
</file>