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8-phase-0-implementation-traceability-model:18-7-runtime-plane-implementation-traceability:start"/><text:bookmark-start text:name="__RefHeading___runtime_plane_implementation_traceability_1"/><text:bookmark-start text:name="runtime_plane_implementation_traceability"/>18.7 Runtime Plane Implementation Traceability<text:bookmark-end text:name="__RefHeading___runtime_plane_implementation_traceability_1"/><text:bookmark-end text:name="runtime_plane_implementation_traceability"/></text:h>
      <text:p text:style-name="Text_20_body"><text:a xlink:type="simple" xlink:href="https://wiki.didosolutions.com/fxdemo/04-part/18-phase-0-implementation-traceability-model/start" text:style-name="Internet_20_link" text:visited-style-name="Visited_20_Internet_20_Link"> Go To Phase 0 Implementation Traceability Model </text:a></text:p>
      <text:p text:style-name="Text_20_body"><text:a xlink:type="simple" xlink:href="https://wiki.didosolutions.com/dido/99_annexes/annex-b-terms-and-definitions/r/runtime_plane" text:style-name="Internet_20_link" text:visited-style-name="Visited_20_Internet_20_Link">Runtime Plane</text:a> implementation <text:a xlink:type="simple" xlink:href="https://wiki.didosolutions.com/dido/99_annexes/annex-b-terms-and-definitions/t/traceability" text:style-name="Internet_20_link" text:visited-style-name="Visited_20_Internet_20_Link">traceability</text:a> relates FX Runtime Plane classifications to Phase 0 implementation artifacts and conventions.</text:p>
      <text:p text:style-name="Text_20_body">A Runtime Plane implementation trace must identify:</text:p>
      <text:p text:style-name="Text_20_body">FX Runtime Plane being realizedDDS Topic family or naming convention used for that planeQoS profile family used for that planeImplementation participants supporting that planeIDL structures and generated types exchanged through that planeLogging categories or fields associated with that planeException-handling behavior associated with that planeAudit/provenance expectations associated with that planePart 5 deployment, observation, or evidence planning concerns supported by that planeRuntime Plane implementation traceability preserves separation of concerns in implementation form. It prevents a shared DDS mechanism, logging mechanism, or repository grouping from collapsing Control, Data, Health and Observability, Policy and Release, and Audit and Provenance concerns into one undifferentiated implementation laye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07:33</meta:creation-date>
    <dc:creator>Generated</dc:creator>
    <dc:date>2026-08-22T15::07:33</dc:date>
    <dc:language>en-US</dc:language>
    <meta:editing-cycles>1</meta:editing-cycles>
    <meta:editing-duration>PT0S</meta:editing-duration>
    <dc:title>fxdemo:04-part:18-phase-0-implementation-traceability-model:18-7-runtime-plane-implementation-traceability:start</dc:title>
  </office:meta>
</office:document-meta>
</file>