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8-phase-0-implementation-traceability-model:18-6-idl-and-generated-type-traceability:start"/><text:bookmark-start text:name="__RefHeading___idl_and_generated_type_traceability_1"/><text:bookmark-start text:name="idl_and_generated_type_traceability"/>18.6 IDL and Generated Type Traceability<text:bookmark-end text:name="__RefHeading___idl_and_generated_type_traceability_1"/><text:bookmark-end text:name="idl_and_generated_type_traceability"/></text:h>
      <text:p text:style-name="Text_20_body"><text:a xlink:type="simple" xlink:href="https://wiki.didosolutions.com/fxdemo/04-part/18-phase-0-implementation-traceability-model/start" text:style-name="Internet_20_link" text:visited-style-name="Visited_20_Internet_20_Link"> Go To Phase 0 Implementation Traceability Model </text:a></text:p>
      <text:p text:style-name="Text_20_body">IDL and generated type <text:a xlink:type="simple" xlink:href="https://wiki.didosolutions.com/dido/99_annexes/annex-b-terms-and-definitions/t/traceability" text:style-name="Internet_20_link" text:visited-style-name="Visited_20_Internet_20_Link">traceability</text:a> relates an FX logical information structure to the IDL structure and generated type that realize it.</text:p>
      <text:p text:style-name="Text_20_body">An IDL and generated type trace must identify:</text:p>
      <text:p text:style-name="Text_20_body">FX logical information structure realizedIDL structure nameSource IDL fileGenerated type nameGenerated output locationGenerator or generation processGeneration context or versionRegeneration policyManual-editing ruleDDS Topic or Topics that carry the generated typeProducing and consuming implementation participantsRuntime Plane classificationReview record confirming generation and traceabilityIDL and generated type traceability protects repeatability. A reviewer must be able to determine which governed logical information structure led to an IDL structure and which generated artifacts came from that IDL stru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47</meta:creation-date>
    <dc:creator>Generated</dc:creator>
    <dc:date>2026-08-22T14::18:47</dc:date>
    <dc:language>en-US</dc:language>
    <meta:editing-cycles>1</meta:editing-cycles>
    <meta:editing-duration>PT0S</meta:editing-duration>
    <dc:title>fxdemo:04-part:18-phase-0-implementation-traceability-model:18-6-idl-and-generated-type-traceability:start</dc:title>
  </office:meta>
</office:document-meta>
</file>