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8-phase-0-implementation-traceability-model:18-5-topic-implementation-traceability:start"/><text:bookmark-start text:name="__RefHeading___topic_implementation_traceability_1"/><text:bookmark-start text:name="topic_implementation_traceability"/>18.5 Topic Implementation Traceability<text:bookmark-end text:name="__RefHeading___topic_implementation_traceability_1"/><text:bookmark-end text:name="topic_implementation_traceability"/></text:h>
      <text:p text:style-name="Text_20_body"><text:a xlink:type="simple" xlink:href="https://wiki.didosolutions.com/fxdemo/04-part/18-phase-0-implementation-traceability-model/start" text:style-name="Internet_20_link" text:visited-style-name="Visited_20_Internet_20_Link"> Go To Phase 0 Implementation Traceability Model </text:a></text:p>
      <text:p text:style-name="Text_20_body">Topic implementation <text:a xlink:type="simple" xlink:href="https://wiki.didosolutions.com/dido/99_annexes/annex-b-terms-and-definitions/t/traceability" text:style-name="Internet_20_link" text:visited-style-name="Visited_20_Internet_20_Link">traceability</text:a> relates an FX logical Communication Endpoint to the DDS Topic that realizes it.</text:p>
      <text:p text:style-name="Text_20_body">A topic implementation trace must identify:</text:p>
      <text:p text:style-name="Text_20_body">FX logical Communication Endpoint realizedDDS Topic nameFX logical information structure carriedIDL structure and generated type usedProducing implementation participant or <text:a xlink:type="simple" xlink:href="https://wiki.didosolutions.com/dido/99_annexes/annex-b-terms-and-definitions/n/node" text:style-name="Internet_20_link" text:visited-style-name="Visited_20_Internet_20_Link">Node</text:a> RoleConsuming implementation participant or Node RoleRuntime Plane classificationQoS profile familyConfiguration artifacts usedVersion and compatibility expectationsTraceability record linking the DDS Topic back to Part 3Topic implementation traceability protects the distinction between logical communication endpoints and DDS Topics. The DDS Topic realizes the endpoint; it does not redefine the endpoi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0:11</meta:creation-date>
    <dc:creator>Generated</dc:creator>
    <dc:date>2026-08-22T16::00:11</dc:date>
    <dc:language>en-US</dc:language>
    <meta:editing-cycles>1</meta:editing-cycles>
    <meta:editing-duration>PT0S</meta:editing-duration>
    <dc:title>fxdemo:04-part:18-phase-0-implementation-traceability-model:18-5-topic-implementation-traceability:start</dc:title>
  </office:meta>
</office:document-meta>
</file>