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4-part:18-phase-0-implementation-traceability-model:18-4-node-implementation-traceability:start"/><text:bookmark-start text:name="__RefHeading___node_implementation_traceability_1"/><text:bookmark-start text:name="node_implementation_traceability"/>18.4 Node Implementation Traceability<text:bookmark-end text:name="__RefHeading___node_implementation_traceability_1"/><text:bookmark-end text:name="node_implementation_traceability"/></text:h>
      <text:p text:style-name="Text_20_body"><text:a xlink:type="simple" xlink:href="https://wiki.didosolutions.com/fxdemo/04-part/18-phase-0-implementation-traceability-model/start" text:style-name="Internet_20_link" text:visited-style-name="Visited_20_Internet_20_Link"> Go To Phase 0 Implementation Traceability Model </text:a></text:p>
      <text:p text:style-name="Text_20_body"><text:a xlink:type="simple" xlink:href="https://wiki.didosolutions.com/dido/99_annexes/annex-b-terms-and-definitions/n/node" text:style-name="Internet_20_link" text:visited-style-name="Visited_20_Internet_20_Link">Node</text:a> implementation <text:a xlink:type="simple" xlink:href="https://wiki.didosolutions.com/dido/99_annexes/annex-b-terms-and-definitions/t/traceability" text:style-name="Internet_20_link" text:visited-style-name="Visited_20_Internet_20_Link">traceability</text:a> relates an FX logical Node or Node Role to the Phase 0 implementation artifacts that realize it.</text:p>
      <text:p text:style-name="Text_20_body">A node implementation trace must identify:</text:p>
      <text:p text:style-name="Text_20_body">FX logical Node or Nodes realizedFX logical Node Role or Roles performedImplementation node module or runtime participantProcess entry point where applicableSupporting modules usedDDS Topics published or subscribed toIDL structures and generated types usedRuntime Plane or Runtime Planes supportedConfiguration artifacts usedLogging and exception-handling conventions appliedDeveloper Handbook rules appliedReview record confirming traceabilityNode implementation traceability allows reviewers to confirm that an implementation participant realizes a defined logical responsibility rather than introducing an ungoverned implementation responsibility.</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2::35:12</meta:creation-date>
    <dc:creator>Generated</dc:creator>
    <dc:date>2026-08-22T12::35:12</dc:date>
    <dc:language>en-US</dc:language>
    <meta:editing-cycles>1</meta:editing-cycles>
    <meta:editing-duration>PT0S</meta:editing-duration>
    <dc:title>fxdemo:04-part:18-phase-0-implementation-traceability-model:18-4-node-implementation-traceability:start</dc:title>
  </office:meta>
</office:document-meta>
</file>