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8-phase-0-implementation-traceability-model:18-2-part-3-fx-logical-element-to-part-4-implementation-artifact:start"/><text:bookmark-start text:name="__RefHeading___part_3_fx_logical_element_to_part_4_implementation_artifact_1"/><text:bookmark-start text:name="part_3_fx_logical_element_to_part_4_implementation_artifact"/>18.2 Part 3 FX Logical Element to Part 4 Implementation Artifact<text:bookmark-end text:name="__RefHeading___part_3_fx_logical_element_to_part_4_implementation_artifact_1"/><text:bookmark-end text:name="part_3_fx_logical_element_to_part_4_implementation_artifact"/></text:h>
      <text:p text:style-name="Text_20_body"><text:a xlink:type="simple" xlink:href="https://wiki.didosolutions.com/fxdemo/04-part/18-phase-0-implementation-traceability-model/start" text:style-name="Internet_20_link" text:visited-style-name="Visited_20_Internet_20_Link"> Go To Phase 0 Implementation Traceability Model </text:a></text:p>
      <text:p text:style-name="Text_20_body">Part 3 FX logical element to Part 4 implementation artifact <text:a xlink:type="simple" xlink:href="https://wiki.didosolutions.com/dido/99_annexes/annex-b-terms-and-definitions/t/traceability" text:style-name="Internet_20_link" text:visited-style-name="Visited_20_Internet_20_Link">traceability</text:a> connects an FX logical profile element to the Phase 0 implementation artifact that realizes or supports it.</text:p>
      <text:p text:style-name="Text_20_body">This relationship supports forward review. A reviewer can start with an FX logical <text:a xlink:type="simple" xlink:href="https://wiki.didosolutions.com/dido/99_annexes/annex-b-terms-and-definitions/n/node" text:style-name="Internet_20_link" text:visited-style-name="Visited_20_Internet_20_Link">Node</text:a>, Node Role, Communication Endpoint, information structure, Runtime Plane, interaction pattern, governance relationship, or traceability relationship and identify the Phase 0 implementation artifact or artifacts that realize it.</text:p>
      <text:p text:style-name="Text_20_body"><text:span text:style-name="Strong_20_Emphasis">Table 18-1: Forward traceability from Part 3 FX logical elements to Part 4 implementation artifact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3 FX logical element </text:p>
          </table:table-cell>
          <table:table-cell office:value-type="string" table:style-name="tableheader">
            <text:p text:style-name="Table_20_Heading"> Part 4 implementation artifac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Implementation node module, process entry point, supporting module, or runtime participant </text:p>
          </table:table-cell>
        </table:table-row>
        <table:table-row>
          <table:table-cell office:value-type="string" table:style-name="tablecell">
            <text:p text:style-name="tablealignleft"> FX logical Node Role </text:p>
          </table:table-cell>
          <table:table-cell office:value-type="string" table:style-name="tablecell">
            <text:p text:style-name="tablealignleft"> Implementation responsibility, module, function, class, or service behavior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DDS Topic or selected communication artifact </text:p>
          </table:table-cell>
        </table:table-row>
        <table:table-row>
          <table:table-cell office:value-type="string" table:style-name="tablecell">
            <text:p text:style-name="tablealignleft"> FX logical information structure </text:p>
          </table:table-cell>
          <table:table-cell office:value-type="string" table:style-name="tablecell">
            <text:p text:style-name="tablealignleft"> IDL structure, generated type, implementation data representation, or runtime data instance </text:p>
          </table:table-cell>
        </table:table-row>
        <table:table-row>
          <table:table-cell office:value-type="string" table:style-name="tablecell">
            <text:p text:style-name="tablealignleft"> FX Runtime Plane </text:p>
          </table:table-cell>
          <table:table-cell office:value-type="string" table:style-name="tablecell">
            <text:p text:style-name="tablealignleft"> DDS Topic naming convention, QoS profile family, logging category, exception-handling convention, repository grouping, or implementation convention </text:p>
          </table:table-cell>
        </table:table-row>
        <table:table-row>
          <table:table-cell office:value-type="string" table:style-name="tablecell">
            <text:p text:style-name="tablealignleft"> FX lifecycle state </text:p>
          </table:table-cell>
          <table:table-cell office:value-type="string" table:style-name="tablecell">
            <text:p text:style-name="tablealignleft"> Status value, state field, generated type value, command acknowledgement value, log field, or audit/provenance record </text:p>
          </table:table-cell>
        </table:table-row>
        <table:table-row>
          <table:table-cell office:value-type="string" table:style-name="tablecell">
            <text:p text:style-name="tablealignleft"> FX interaction pattern </text:p>
          </table:table-cell>
          <table:table-cell office:value-type="string" table:style-name="tablecell">
            <text:p text:style-name="tablealignleft"> Implementation processing flow, DDS exchange, command flow, script-supported flow, or demonstration behavior </text:p>
          </table:table-cell>
        </table:table-row>
        <table:table-row>
          <table:table-cell office:value-type="string" table:style-name="tablecell">
            <text:p text:style-name="tablealignleft"> FX governance relationship </text:p>
          </table:table-cell>
          <table:table-cell office:value-type="string" table:style-name="tablecell">
            <text:p text:style-name="tablealignleft"> Versioning rule, compatibility rule, change-control rule, generated artifact rule, repository rule, or review expectation </text:p>
          </table:table-cell>
        </table:table-row>
        <table:table-row>
          <table:table-cell office:value-type="string" table:style-name="tablecell">
            <text:p text:style-name="tablealignleft"> FX traceability relationship </text:p>
          </table:table-cell>
          <table:table-cell office:value-type="string" table:style-name="tablecell">
            <text:p text:style-name="tablealignleft"> File-header metadata, generated-file metadata, IDL comments, mapping table, topic mapping record, script header, configuration metadata, or review record </text:p>
          </table:table-cell>
        </table:table-row>
        <table:table-row>
          <table:table-cell office:value-type="string" table:style-name="tablecell">
            <text:p text:style-name="tablealignleft"> FX evidence expectation </text:p>
          </table:table-cell>
          <table:table-cell office:value-type="string" table:style-name="tablecell">
            <text:p text:style-name="tablealignleft"> Implementation hook, logging convention, status report, audit/provenance record, replay result, configuration snapshot, or Part 5 evidence-planning input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09</meta:creation-date>
    <dc:creator>Generated</dc:creator>
    <dc:date>2026-08-22T15::11:09</dc:date>
    <dc:language>en-US</dc:language>
    <meta:editing-cycles>1</meta:editing-cycles>
    <meta:editing-duration>PT0S</meta:editing-duration>
    <dc:title>fxdemo:04-part:18-phase-0-implementation-traceability-model:18-2-part-3-fx-logical-element-to-part-4-implementation-artifact:start</dc:title>
  </office:meta>
</office:document-meta>
</file>