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8-phase-0-implementation-traceability-model:18-1-overview:start"/><text:bookmark-start text:name="__RefHeading___overview_1"/><text:bookmark-start text:name="overview"/>18.1 Overview<text:bookmark-end text:name="__RefHeading___overview_1"/><text:bookmark-end text:name="overview"/></text:h>
      <text:p text:style-name="Text_20_body"><text:a xlink:type="simple" xlink:href="https://wiki.didosolutions.com/fxdemo/04-part/18-phase-0-implementation-traceability-model/start" text:style-name="Internet_20_link" text:visited-style-name="Visited_20_Internet_20_Link"> Go To Phase 0 Implementation Traceability Model </text:a></text:p>
      <text:p text:style-name="Text_20_body">The Phase 0 Implementation Traceability Model defines how Phase 0 implementation artifacts trace to the FX logical elements they realize or support.</text:p>
      <text:p text:style-name="Text_20_body">Implementation <text:a xlink:type="simple" xlink:href="https://wiki.didosolutions.com/dido/99_annexes/annex-b-terms-and-definitions/t/traceability" text:style-name="Internet_20_link" text:visited-style-name="Visited_20_Internet_20_Link">traceability</text:a> preserves the chain from Part 1 conceptual elements, through Part 2 logical elements, through Part 3 FX logical profile elements, to Part 4 implementation artifacts. It allows reviewers to understand why an implementation artifact exists, which logical element it realizes, which implementation concern it supports, and how later deployment, testability, observation, and evidence planning should treat it.</text:p>
      <text:p text:style-name="Text_20_body">The implementation traceability model supports forward review from FX logical elements to Phase 0 implementation artifacts and backward review from implementation artifacts to the FX logical elements or implementation concerns that justify them.</text:p>
      <text:p text:style-name="Text_20_body">Implementation traceability does not redefine logical traceability. Part 3 remains the authoritative source for FX logical traceability. This section defines the Phase 0 implementation traceability needed to preserve that logical traceability in implementation form.</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6:39</meta:creation-date>
    <dc:creator>Generated</dc:creator>
    <dc:date>2026-08-22T12::36:39</dc:date>
    <dc:language>en-US</dc:language>
    <meta:editing-cycles>1</meta:editing-cycles>
    <meta:editing-duration>PT0S</meta:editing-duration>
    <dc:title>fxdemo:04-part:18-phase-0-implementation-traceability-model:18-1-overview:start</dc:title>
  </office:meta>
</office:document-meta>
</file>