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7-phase-0-implementation-governance:17-7-repository-governance:start"/><text:bookmark-start text:name="__RefHeading___repository_governance_1"/><text:bookmark-start text:name="repository_governance"/>17.7 Repository Governance<text:bookmark-end text:name="__RefHeading___repository_governance_1"/><text:bookmark-end text:name="repository_governance"/></text:h>
      <text:p text:style-name="Text_20_body"><text:a xlink:type="simple" xlink:href="https://wiki.didosolutions.com/fxdemo/04-part/17-phase-0-implementation-governance/start" text:style-name="Internet_20_link" text:visited-style-name="Visited_20_Internet_20_Link"> Go To Phase 0 Implementation Governance </text:a></text:p>
      <text:p text:style-name="Text_20_body">Repository governance controls how Phase 0 artifacts enter, move within, or leave the repository baseline.</text:p>
      <text:p text:style-name="Text_20_body">Repository governance applies to:</text:p>
      <text:p text:style-name="Text_20_body">Directory structureGoverned source locationsGenerated-code locationsConfiguration locationsScript locationsDocumentation locations<text:a xlink:type="simple" xlink:href="https://wiki.didosolutions.com/dido/99_annexes/annex-b-terms-and-definitions/t/traceability" text:style-name="Internet_20_link" text:visited-style-name="Visited_20_Internet_20_Link">Traceability</text:a> artifact locationsTemporary artifact exclusionNon-baseline materialReview workflowCleanup rulesRepository governance must preserve the distinction among governed source artifacts, generated artifacts, temporary build outputs, local developer artifacts, exploratory material, and approved documentation.</text:p>
      <text:p text:style-name="Text_20_body">A repository change that affects artifact location, generation, execution, traceability, review, or baseline status requires review under the implementation governance model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0:50</meta:creation-date>
    <dc:creator>Generated</dc:creator>
    <dc:date>2026-08-22T12::40:50</dc:date>
    <dc:language>en-US</dc:language>
    <meta:editing-cycles>1</meta:editing-cycles>
    <meta:editing-duration>PT0S</meta:editing-duration>
    <dc:title>fxdemo:04-part:17-phase-0-implementation-governance:17-7-repository-governance:start</dc:title>
  </office:meta>
</office:document-meta>
</file>