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7-phase-0-implementation-governance:17-6-generated-artifact-governance:start"/><text:bookmark-start text:name="__RefHeading___generated_artifact_governance_1"/><text:bookmark-start text:name="generated_artifact_governance"/>17.6 Generated Artifact Governance<text:bookmark-end text:name="__RefHeading___generated_artifact_governance_1"/><text:bookmark-end text:name="generated_artifact_governance"/></text:h>
      <text:p text:style-name="Text_20_body"><text:a xlink:type="simple" xlink:href="https://wiki.didosolutions.com/fxdemo/04-part/17-phase-0-implementation-governance/start" text:style-name="Internet_20_link" text:visited-style-name="Visited_20_Internet_20_Link"> Go To Phase 0 Implementation Governance </text:a></text:p>
      <text:p text:style-name="Text_20_body">Generated artifact governance controls how Phase 0 generated files are produced, reviewed, regenerated, and protected from unauthorized manual modification.</text:p>
      <text:p text:style-name="Text_20_body">Generated artifact governance applies to generated types, generated DDS support artifacts, generated bindings, and other generated outputs selected for Phase 0.</text:p>
      <text:p text:style-name="Text_20_body">Each generated artifact must identify:</text:p>
      <text:p text:style-name="Text_20_body">Source definitionSource IDL file or governed source artifactGenerator or generation processGeneration context or versionGenerated output locationRegeneration ruleManual-editing ruleRelated DDS Topic or implementation module where applicableRelated FX logical information structure where applicableA generated artifact must not enter the Phase 0 implementation baseline unless reviewers can confirm its source definition, generation process, regeneration rule, and <text:a xlink:type="simple" xlink:href="https://wiki.didosolutions.com/dido/99_annexes/annex-b-terms-and-definitions/t/traceability" text:style-name="Internet_20_link" text:visited-style-name="Visited_20_Internet_20_Link">traceability</text:a> relationship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5:08</meta:creation-date>
    <dc:creator>Generated</dc:creator>
    <dc:date>2026-08-22T17::05:08</dc:date>
    <dc:language>en-US</dc:language>
    <meta:editing-cycles>1</meta:editing-cycles>
    <meta:editing-duration>PT0S</meta:editing-duration>
    <dc:title>fxdemo:04-part:17-phase-0-implementation-governance:17-6-generated-artifact-governance:start</dc:title>
  </office:meta>
</office:document-meta>
</file>