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7-phase-0-implementation-governance:17-5-implementation-change-control:start"/><text:bookmark-start text:name="__RefHeading___implementation_change_control_1"/><text:bookmark-start text:name="implementation_change_control"/>17.5 Implementation Change Control<text:bookmark-end text:name="__RefHeading___implementation_change_control_1"/><text:bookmark-end text:name="implementation_change_control"/></text:h>
      <text:p text:style-name="Text_20_body"><text:a xlink:type="simple" xlink:href="https://wiki.didosolutions.com/fxdemo/04-part/17-phase-0-implementation-governance/start" text:style-name="Internet_20_link" text:visited-style-name="Visited_20_Internet_20_Link"> Go To Phase 0 Implementation Governance </text:a></text:p>
      <text:p text:style-name="Text_20_body">Phase 0 implementation change control governs changes to implementation artifacts, generated artifacts, configuration artifacts, mappings, scripts, repository structure, and Developer Handbook rules.</text:p>
      <text:p text:style-name="Text_20_body">A change must identify:</text:p>
      <text:p text:style-name="Text_20_body">Artifact being changedReason for the changeAffected FX logical element or implementation concernAffected DDS Topic, IDL structure, generated type, QoS profile, script, or configuration artifactCompatibility impact<text:a xlink:type="simple" xlink:href="https://wiki.didosolutions.com/dido/99_annexes/annex-b-terms-and-definitions/t/traceability" text:style-name="Internet_20_link" text:visited-style-name="Visited_20_Internet_20_Link">Traceability</text:a> impactDeveloper Handbook impactPart 5 deployment, testability, operation, observation, or evidence impact where applicableReview outcomeImplementation change control prevents local implementation changes from silently altering the Phase 0 baseline. It also supports later phase profiles by preserving a history of implementation decis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0:32</meta:creation-date>
    <dc:creator>Generated</dc:creator>
    <dc:date>2026-08-22T13::30:32</dc:date>
    <dc:language>en-US</dc:language>
    <meta:editing-cycles>1</meta:editing-cycles>
    <meta:editing-duration>PT0S</meta:editing-duration>
    <dc:title>fxdemo:04-part:17-phase-0-implementation-governance:17-5-implementation-change-control:start</dc:title>
  </office:meta>
</office:document-meta>
</file>