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17-phase-0-implementation-governance:17-4-implementation-compatibility:start"/><text:bookmark-start text:name="__RefHeading___implementation_compatibility_1"/><text:bookmark-start text:name="implementation_compatibility"/>17.4 Implementation Compatibility<text:bookmark-end text:name="__RefHeading___implementation_compatibility_1"/><text:bookmark-end text:name="implementation_compatibility"/></text:h>
      <text:p text:style-name="Text_20_body"><text:a xlink:type="simple" xlink:href="https://wiki.didosolutions.com/fxdemo/04-part/17-phase-0-implementation-governance/start" text:style-name="Internet_20_link" text:visited-style-name="Visited_20_Internet_20_Link"> Go To Phase 0 Implementation Governance </text:a></text:p>
      <text:p text:style-name="Text_20_body">Phase 0 implementation compatibility identifies whether implementation artifacts work together without loss of logical meaning, <text:a xlink:type="simple" xlink:href="https://wiki.didosolutions.com/dido/99_annexes/annex-b-terms-and-definitions/t/traceability" text:style-name="Internet_20_link" text:visited-style-name="Visited_20_Internet_20_Link">traceability</text:a>, communication compatibility, generated-type compatibility, QoS compatibility, or reviewability.</text:p>
      <text:p text:style-name="Text_20_body">Implementation compatibility applies to:</text:p>
      <text:p text:style-name="Text_20_body">DDS Topic definitionsPublisher and subscriber expectationsIDL structuresGenerated typesQoS profilesImplementation <text:a xlink:type="simple" xlink:href="https://wiki.didosolutions.com/dido/99_annexes/annex-b-terms-and-definitions/n/node" text:style-name="Internet_20_link" text:visited-style-name="Visited_20_Internet_20_Link">node</text:a> modulesConfiguration filesScriptsLogging conventionsException-handling conventionsTraceability metadataDeveloper Handbook rulesA Phase 0 implementation artifact is compatible only when it realizes the intended logical element, uses the expected representation, follows the applicable version and naming conventions, and preserves the required traceability relationships.</text:p>
      <text:p text:style-name="Text_20_body">Compatibility failures require review before affected artifacts enter or remain in the Phase 0 implementation baselin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4::18:45</meta:creation-date>
    <dc:creator>Generated</dc:creator>
    <dc:date>2026-08-22T14::18:45</dc:date>
    <dc:language>en-US</dc:language>
    <meta:editing-cycles>1</meta:editing-cycles>
    <meta:editing-duration>PT0S</meta:editing-duration>
    <dc:title>fxdemo:04-part:17-phase-0-implementation-governance:17-4-implementation-compatibility:start</dc:title>
  </office:meta>
</office:document-meta>
</file>