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7-phase-0-implementation-governance:17-3-implementation-versioning:start"/><text:bookmark-start text:name="__RefHeading___implementation_versioning_1"/><text:bookmark-start text:name="implementation_versioning"/>17.3 Implementation Versioning<text:bookmark-end text:name="__RefHeading___implementation_versioning_1"/><text:bookmark-end text:name="implementation_versioning"/></text:h>
      <text:p text:style-name="Text_20_body"><text:a xlink:type="simple" xlink:href="https://wiki.didosolutions.com/fxdemo/04-part/17-phase-0-implementation-governance/start" text:style-name="Internet_20_link" text:visited-style-name="Visited_20_Internet_20_Link"> Go To Phase 0 Implementation Governance </text:a></text:p>
      <text:p text:style-name="Text_20_body">Phase 0 implementation versioning identifies the versions of implementation artifacts, generated artifacts, configuration artifacts, mappings, scripts, and handbook rules that belong to the Phase 0 implementation baseline.</text:p>
      <text:p text:style-name="Text_20_body">Implementation versioning applies to:</text:p>
      <text:p text:style-name="Text_20_body">Source filesIDL filesGenerated typesDDS Topic mappingsQoS profilesConfiguration filesScriptsRepository structure<text:a xlink:type="simple" xlink:href="https://wiki.didosolutions.com/dido/99_annexes/annex-b-terms-and-definitions/t/traceability" text:style-name="Internet_20_link" text:visited-style-name="Visited_20_Internet_20_Link">Traceability</text:a> recordsDeveloper Handbook versionsImplementation profile revisionsVersioning must allow reviewers to determine which implementation artifact version realized which Part 3 FX logical element at a given point in the Phase 0 baseline.</text:p>
      <text:p text:style-name="Text_20_body">Implementation versioning also supports compatibility review. A publisher, subscriber, IDL structure, generated type, DDS Topic, QoS profile, and consuming implementation module must align on compatible versions before the interaction can become part of the implementation base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6:12</meta:creation-date>
    <dc:creator>Generated</dc:creator>
    <dc:date>2026-08-22T12::36:12</dc:date>
    <dc:language>en-US</dc:language>
    <meta:editing-cycles>1</meta:editing-cycles>
    <meta:editing-duration>PT0S</meta:editing-duration>
    <dc:title>fxdemo:04-part:17-phase-0-implementation-governance:17-3-implementation-versioning:start</dc:title>
  </office:meta>
</office:document-meta>
</file>