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7-phase-0-implementation-governance:17-2-implementation-ownership:start"/><text:bookmark-start text:name="__RefHeading___implementation_ownership_1"/><text:bookmark-start text:name="implementation_ownership"/>17.2 Implementation Ownership<text:bookmark-end text:name="__RefHeading___implementation_ownership_1"/><text:bookmark-end text:name="implementation_ownership"/></text:h>
      <text:p text:style-name="Text_20_body"><text:a xlink:type="simple" xlink:href="https://wiki.didosolutions.com/fxdemo/04-part/17-phase-0-implementation-governance/start" text:style-name="Internet_20_link" text:visited-style-name="Visited_20_Internet_20_Link"> Go To Phase 0 Implementation Governance </text:a></text:p>
      <text:p text:style-name="Text_20_body">Phase 0 implementation ownership identifies responsibility for maintaining implementation artifacts and preserving their <text:a xlink:type="simple" xlink:href="https://wiki.didosolutions.com/dido/99_annexes/annex-b-terms-and-definitions/t/traceability" text:style-name="Internet_20_link" text:visited-style-name="Visited_20_Internet_20_Link">traceability</text:a> to the applicable logical elements.</text:p>
      <text:p text:style-name="Text_20_body">Implementation ownership applies to:</text:p>
      <text:p text:style-name="Text_20_body">Hand-authored source filesIDL filesGenerated artifactsDDS Topic mappingsQoS profilesConfiguration artifactsScriptsRepository structureTraceability artifactsDeveloper Handbook contentReview checklistsEach governed implementation artifact must identify the responsible owner, owning role, or review authority according to the Developer Handbook and repository workflow.</text:p>
      <text:p text:style-name="Text_20_body">Implementation ownership does not redefine logical ownership. Logical ownership remains governed by Part 3. Implementation ownership identifies who controls the Phase 0 artifact that realizes or supports the logical ele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9:39</meta:creation-date>
    <dc:creator>Generated</dc:creator>
    <dc:date>2026-08-23T22::59:39</dc:date>
    <dc:language>en-US</dc:language>
    <meta:editing-cycles>1</meta:editing-cycles>
    <meta:editing-duration>PT0S</meta:editing-duration>
    <dc:title>fxdemo:04-part:17-phase-0-implementation-governance:17-2-implementation-ownership:start</dc:title>
  </office:meta>
</office:document-meta>
</file>