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1-overview:start"/><text:bookmark-start text:name="__RefHeading___overview_1"/><text:bookmark-start text:name="overview"/>17.1 Overview<text:bookmark-end text:name="__RefHeading___overview_1"/><text:bookmark-end text:name="overview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The Phase 0 Implementation Governance Model defines how Phase 0 implementation artifacts are controlled, versioned, reviewed, changed, generated, and accepted into the implementation baseline.</text:p>
      <text:p text:style-name="Text_20_body">Implementation governance preserves the relationship between the FX Demo Logical Profile and the Phase 0 implementation artifacts that realize it. It prevents implementation files, generated artifacts, configuration files, scripts, QoS profiles, or repository changes from altering logical meaning without review.</text:p>
      <text:p text:style-name="Text_20_body">Implementation governance does not replace the Part 3 FX Demo Logical Governance Model. Part 3 defines logical governance. This section defines governance for Phase 0 imple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4:43</meta:creation-date>
    <dc:creator>Generated</dc:creator>
    <dc:date>2026-08-24T01::24:43</dc:date>
    <dc:language>en-US</dc:language>
    <meta:editing-cycles>1</meta:editing-cycles>
    <meta:editing-duration>PT0S</meta:editing-duration>
    <dc:title>fxdemo:04-part:17-phase-0-implementation-governance:17-1-overview:start</dc:title>
  </office:meta>
</office:document-meta>
</file>