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6-phase-0-script-and-execution-model:16-9-script-logging-and-error-handling:start"/><text:bookmark-start text:name="__RefHeading___script_logging_and_error_handling_1"/><text:bookmark-start text:name="script_logging_and_error_handling"/>16.9 Script Logging and Error Handling<text:bookmark-end text:name="__RefHeading___script_logging_and_error_handling_1"/><text:bookmark-end text:name="script_logging_and_error_handling"/></text:h>
      <text:p text:style-name="Text_20_body"><text:a xlink:type="simple" xlink:href="https://wiki.didosolutions.com/fxdemo/04-part/16-phase-0-script-and-execution-model/start" text:style-name="Internet_20_link" text:visited-style-name="Visited_20_Internet_20_Link"> Go To Phase 0 Script and Execution Model </text:a></text:p>
      <text:p text:style-name="Text_20_body">All Phase 0 scripts must follow the logging and error-handling conventions defined by the Developer Handbook.</text:p>
      <text:p text:style-name="Text_20_body">Script logging should identify:</text:p>
      <text:p text:style-name="Text_20_body">Script nameScript purposeInvocation timestampUser or execution context where appropriateWorking directoryAffected artifactsCommand or task being performedOutcomeWarningsErrorsCleanup actions<text:a xlink:type="simple" xlink:href="https://wiki.didosolutions.com/dido/99_annexes/annex-b-terms-and-definitions/t/traceability" text:style-name="Internet_20_link" text:visited-style-name="Visited_20_Internet_20_Link">Traceability</text:a> context where applicableScript error handling must prevent silent failure. A script that cannot complete its required task must report the failure, return an appropriate exit status where applicable, and avoid leaving baseline artifacts in an ambiguous state.</text:p>
      <text:p text:style-name="Text_20_body">Scripts that affect generation, repository state, runtime execution, or traceability must treat errors as implementation-governance concerns. They must not hide failed generation, partial startup, invalid configuration, missing prerequisites, or failed cleanup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22</meta:creation-date>
    <dc:creator>Generated</dc:creator>
    <dc:date>2026-08-22T12::37:22</dc:date>
    <dc:language>en-US</dc:language>
    <meta:editing-cycles>1</meta:editing-cycles>
    <meta:editing-duration>PT0S</meta:editing-duration>
    <dc:title>fxdemo:04-part:16-phase-0-script-and-execution-model:16-9-script-logging-and-error-handling:start</dc:title>
  </office:meta>
</office:document-meta>
</file>