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6-phase-0-script-and-execution-model:16-8-multi-node-shutdown:start"/><text:bookmark-start text:name="__RefHeading___multi-node_shutdown_1"/><text:bookmark-start text:name="multi-node_shutdown"/>16.8 Multi-Node Shutdown<text:bookmark-end text:name="__RefHeading___multi-node_shutdown_1"/><text:bookmark-end text:name="multi-node_shutdown"/></text:h>
      <text:p text:style-name="Text_20_body"><text:a xlink:type="simple" xlink:href="https://wiki.didosolutions.com/fxdemo/04-part/16-phase-0-script-and-execution-model/start" text:style-name="Internet_20_link" text:visited-style-name="Visited_20_Internet_20_Link"> Go To Phase 0 Script and Execution Model </text:a></text:p>
      <text:p text:style-name="Text_20_body">Phase 0 may include a multi-node shutdown script or equivalent controlled procedure.</text:p>
      <text:p text:style-name="Text_20_body">The multi-node shutdown script stops a controlled set of implementation participants and records shutdown behavior according to the logging, status-reporting, and exception-handling baseline.</text:p>
      <text:p text:style-name="Text_20_body">The shutdown procedure should identify:</text:p>
      <text:p text:style-name="Text_20_body">Implementation participants to stopExpected shutdown order or coordination patternStatus reports expected during shutdownLogs expected during shutdownCommand acknowledgements expected where control commands initiate shutdownCleanup actions performedConditions that indicate successful shutdownConditions that indicate abnormal shutdownShutdown supports observability and later evidence planning. A participant that fails to stop cleanly must report or record that condition according to the Health and Observability, Control Plane, or Audit and Provenance conventions applicable to the failur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1:14</meta:creation-date>
    <dc:creator>Generated</dc:creator>
    <dc:date>2026-08-22T16::01:14</dc:date>
    <dc:language>en-US</dc:language>
    <meta:editing-cycles>1</meta:editing-cycles>
    <meta:editing-duration>PT0S</meta:editing-duration>
    <dc:title>fxdemo:04-part:16-phase-0-script-and-execution-model:16-8-multi-node-shutdown:start</dc:title>
  </office:meta>
</office:document-meta>
</file>