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6-phase-0-script-and-execution-model:16-7-multi-node-startup:start"/><text:bookmark-start text:name="__RefHeading___multi-node_startup_1"/><text:bookmark-start text:name="multi-node_startup"/>16.7 Multi-Node Startup<text:bookmark-end text:name="__RefHeading___multi-node_startup_1"/><text:bookmark-end text:name="multi-node_startup"/></text:h>
      <text:p text:style-name="Text_20_body"><text:a xlink:type="simple" xlink:href="https://wiki.didosolutions.com/fxdemo/04-part/16-phase-0-script-and-execution-model/start" text:style-name="Internet_20_link" text:visited-style-name="Visited_20_Internet_20_Link"> Go To Phase 0 Script and Execution Model </text:a></text:p>
      <text:p text:style-name="Text_20_body">Phase 0 may include a multi-node startup script or equivalent controlled procedure.</text:p>
      <text:p text:style-name="Text_20_body">The multi-node startup script starts a controlled set of implementation participants in an approved order or coordination pattern. It supports demonstration of the Phase 0 interaction baseline, such as node status reporting, transaction intake, validation, semantic interpretation, contract state processing, cash-flow computation, policy decision, release package preparation, audit/provenance recording, or replay/reconstruction.</text:p>
      <text:p text:style-name="Text_20_body">The multi-node startup script should identify:</text:p>
      <text:p text:style-name="Text_20_body">Implementation participants included in the runFX logical <text:a xlink:type="simple" xlink:href="https://wiki.didosolutions.com/fxdemo/99_part_annexes/annex-b-terms-and-definitions/n/node" text:style-name="Internet_20_link" text:visited-style-name="Visited_20_Internet_20_Link">Nodes</text:a> or Node Roles those participants realizeStartup order or coordination expectationsRequired configuration artifactsRequired DDS Topic and QoS contextExpected health and observability behaviorExpected logging behaviorExpected failure behaviorRelationship to later Part 5 testability and evidence planningThe script supports repeatable execution. It does not replace deployment orchestration or runtime operations. Part 5 defines deployment and operational execution concer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40:29</meta:creation-date>
    <dc:creator>Generated</dc:creator>
    <dc:date>2026-08-22T18::40:29</dc:date>
    <dc:language>en-US</dc:language>
    <meta:editing-cycles>1</meta:editing-cycles>
    <meta:editing-duration>PT0S</meta:editing-duration>
    <dc:title>fxdemo:04-part:16-phase-0-script-and-execution-model:16-7-multi-node-startup:start</dc:title>
  </office:meta>
</office:document-meta>
</file>