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6-phase-0-script-and-execution-model:16-6-node-execution:start"/><text:bookmark-start text:name="__RefHeading___node_execution_1"/><text:bookmark-start text:name="node_execution"/>16.6 Node Execution<text:bookmark-end text:name="__RefHeading___node_execution_1"/><text:bookmark-end text:name="node_execution"/></text:h>
      <text:p text:style-name="Text_20_body"><text:a xlink:type="simple" xlink:href="https://wiki.didosolutions.com/fxdemo/04-part/16-phase-0-script-and-execution-model/start" text:style-name="Internet_20_link" text:visited-style-name="Visited_20_Internet_20_Link"> Go To Phase 0 Script and Execution Model </text:a></text:p>
      <text:p text:style-name="Text_20_body">Phase 0 may include scripts that start individual implementation participants.</text:p>
      <text:p text:style-name="Text_20_body">A node execution script starts a selected implementation participant, applies required configuration, identifies the FX logical <text:a xlink:type="simple" xlink:href="https://wiki.didosolutions.com/fxdemo/99_part_annexes/annex-b-terms-and-definitions/n/node" text:style-name="Internet_20_link" text:visited-style-name="Visited_20_Internet_20_Link">Node</text:a> or Node Role being realized, and records startup information according to the Phase 0 logging and health-reporting conventions.</text:p>
      <text:p text:style-name="Text_20_body">A node execution script should identify:</text:p>
      <text:p text:style-name="Text_20_body">Implementation participant to startFX logical Node or Node Role realized by that participantRequired configuration file or configuration sourceRequired DDS Topic or QoS configuration contextRequired generated typesExpected startup statusExpected logging behaviorExpected status-reporting behaviorError-handling behavior when startup failsThe script does not redefine the implementation participant or the FX logical Node. It starts the selected artifact according to the implementation baseli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18:12</meta:creation-date>
    <dc:creator>Generated</dc:creator>
    <dc:date>2026-08-22T14::18:12</dc:date>
    <dc:language>en-US</dc:language>
    <meta:editing-cycles>1</meta:editing-cycles>
    <meta:editing-duration>PT0S</meta:editing-duration>
    <dc:title>fxdemo:04-part:16-phase-0-script-and-execution-model:16-6-node-execution:start</dc:title>
  </office:meta>
</office:document-meta>
</file>