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6-phase-0-script-and-execution-model:16-5-build-preparation:start"/><text:bookmark-start text:name="__RefHeading___build_preparation_1"/><text:bookmark-start text:name="build_preparation"/>16.5 Build Preparation<text:bookmark-end text:name="__RefHeading___build_preparation_1"/><text:bookmark-end text:name="build_preparation"/></text:h>
      <text:p text:style-name="Text_20_body"><text:a xlink:type="simple" xlink:href="https://wiki.didosolutions.com/fxdemo/04-part/16-phase-0-script-and-execution-model/start" text:style-name="Internet_20_link" text:visited-style-name="Visited_20_Internet_20_Link"> Go To Phase 0 Script and Execution Model </text:a></text:p>
      <text:p text:style-name="Text_20_body">Phase 0 may include a build-preparation script or equivalent controlled procedure.</text:p>
      <text:p text:style-name="Text_20_body">The build-preparation script prepares the repository for local execution, demonstration, or later deployment planning. It may validate directory structure, confirm generated artifacts, check configuration files, validate QoS profiles, prepare local runtime directories, or produce build reports.</text:p>
      <text:p text:style-name="Text_20_body">The build-preparation script must distinguish governed baseline artifacts from temporary build outputs. Temporary build outputs must remain outside governed source locations or follow the exclusion and cleanup rules defined by the Developer Handbook.</text:p>
      <text:p text:style-name="Text_20_body">Build preparation supports execution. It does not replace deployment planning, runtime operation, acceptance testing, or evidence capture. Part 5 defines those concer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7:29</meta:creation-date>
    <dc:creator>Generated</dc:creator>
    <dc:date>2026-08-22T12::37:29</dc:date>
    <dc:language>en-US</dc:language>
    <meta:editing-cycles>1</meta:editing-cycles>
    <meta:editing-duration>PT0S</meta:editing-duration>
    <dc:title>fxdemo:04-part:16-phase-0-script-and-execution-model:16-5-build-preparation:start</dc:title>
  </office:meta>
</office:document-meta>
</file>