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6-phase-0-script-and-execution-model:16-4-type-generation:start"/><text:bookmark-start text:name="__RefHeading___type_generation_1"/><text:bookmark-start text:name="type_generation"/>16.4 Type Generation<text:bookmark-end text:name="__RefHeading___type_generation_1"/><text:bookmark-end text:name="type_generation"/></text:h>
      <text:p text:style-name="Text_20_body"><text:a xlink:type="simple" xlink:href="https://wiki.didosolutions.com/fxdemo/04-part/16-phase-0-script-and-execution-model/start" text:style-name="Internet_20_link" text:visited-style-name="Visited_20_Internet_20_Link"> Go To Phase 0 Script and Execution Model </text:a></text:p>
      <text:p text:style-name="Text_20_body">Phase 0 must include a controlled type-generation script or equivalent controlled procedure when generated types form part of the implementation baseline.</text:p>
      <text:p text:style-name="Text_20_body">The type-generation script reads governed IDL definitions and produces generated types in the approved generated-code location. The script must preserve repeatability and <text:a xlink:type="simple" xlink:href="https://wiki.didosolutions.com/dido/99_annexes/annex-b-terms-and-definitions/t/traceability" text:style-name="Internet_20_link" text:visited-style-name="Visited_20_Internet_20_Link">traceability</text:a>.</text:p>
      <text:p text:style-name="Text_20_body">The type-generation script must identify:</text:p>
      <text:p text:style-name="Text_20_body">Source IDL file or filesGenerator or generation commandGenerated output locationGenerated artifacts producedRegeneration policyManual-editing rule for generated filesAffected DDS Topic mappingsAffected implementation modules where applicableRelated FX logical information structuresThe script must not silently overwrite hand-authored files. Generated output locations must remain distinct from hand-authored source locations unless the Developer Handbook explicitly allows a controlled except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28:15</meta:creation-date>
    <dc:creator>Generated</dc:creator>
    <dc:date>2026-08-22T13::28:15</dc:date>
    <dc:language>en-US</dc:language>
    <meta:editing-cycles>1</meta:editing-cycles>
    <meta:editing-duration>PT0S</meta:editing-duration>
    <dc:title>fxdemo:04-part:16-phase-0-script-and-execution-model:16-4-type-generation:start</dc:title>
  </office:meta>
</office:document-meta>
</file>