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6-phase-0-script-and-execution-model:16-3-prerequisite-checking:start"/><text:bookmark-start text:name="__RefHeading___prerequisite_checking_1"/><text:bookmark-start text:name="prerequisite_checking"/>16.3 Prerequisite Checking<text:bookmark-end text:name="__RefHeading___prerequisite_checking_1"/><text:bookmark-end text:name="prerequisite_checking"/></text:h>
      <text:p text:style-name="Text_20_body"><text:a xlink:type="simple" xlink:href="https://wiki.didosolutions.com/fxdemo/04-part/16-phase-0-script-and-execution-model/start" text:style-name="Internet_20_link" text:visited-style-name="Visited_20_Internet_20_Link"> Go To Phase 0 Script and Execution Model </text:a></text:p>
      <text:p text:style-name="Text_20_body">Phase 0 must include a prerequisite-checking script or equivalent controlled procedure.</text:p>
      <text:p text:style-name="Text_20_body">The prerequisite check confirms that the environment contains the tools, directories, configuration files, generated artifact locations, and repository conventions required before generation, build preparation, or execution begins.</text:p>
      <text:p text:style-name="Text_20_body">The prerequisite check should verify, where applicable:</text:p>
      <text:p text:style-name="Text_20_body">Approved repository structureRequired script locationsRequired IDL locationsRequired generated-code locationsRequired configuration locationsRequired documentation locationsSelected DDS installation or runtime availabilitySelected IDL generation tool availabilitySelected Python version or runtime availabilityRequired Python dependenciesRequired permissionsRequired environment variablesRequired QoS configuration filesRequired Developer Handbook availabilityThe prerequisite check reports missing or incompatible prerequisites through the approved logging and error-reporting conventions. A failed prerequisite check must prevent downstream scripts from treating the environment as a valid Phase 0 baselin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08:47</meta:creation-date>
    <dc:creator>Generated</dc:creator>
    <dc:date>2026-08-22T15::08:47</dc:date>
    <dc:language>en-US</dc:language>
    <meta:editing-cycles>1</meta:editing-cycles>
    <meta:editing-duration>PT0S</meta:editing-duration>
    <dc:title>fxdemo:04-part:16-phase-0-script-and-execution-model:16-3-prerequisite-checking:start</dc:title>
  </office:meta>
</office:document-meta>
</file>