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6-phase-0-script-and-execution-model:16-2-script-role-in-phase-0:start"/><text:bookmark-start text:name="__RefHeading___script_role_in_phase_0_1"/><text:bookmark-start text:name="script_role_in_phase_0"/>16.2 Script Role in Phase 0<text:bookmark-end text:name="__RefHeading___script_role_in_phase_0_1"/><text:bookmark-end text:name="script_role_in_phase_0"/></text:h>
      <text:p text:style-name="Text_20_body"><text:a xlink:type="simple" xlink:href="https://wiki.didosolutions.com/fxdemo/04-part/16-phase-0-script-and-execution-model/start" text:style-name="Internet_20_link" text:visited-style-name="Visited_20_Internet_20_Link"> Go To Phase 0 Script and Execution Model </text:a></text:p>
      <text:p text:style-name="Text_20_body">Phase 0 uses scripts to make repeatable implementation tasks explicit.</text:p>
      <text:p text:style-name="Text_20_body">Scripts may support:</text:p>
      <text:p text:style-name="Text_20_body">Prerequisite checkingRepository preparationIDL validationGenerated type creationConfiguration validationBuild preparationImplementation node startupImplementation node shutdownMulti-node executionCleanup of temporary artifactsLog collectionDeveloper workflow checksA script may automate implementation activity, but it does not change the architectural meaning of the artifacts it affects. For example, a script that starts a validation participant does not redefine the FX Validation <text:a xlink:type="simple" xlink:href="https://wiki.didosolutions.com/dido/99_annexes/annex-b-terms-and-definitions/n/node" text:style-name="Internet_20_link" text:visited-style-name="Visited_20_Internet_20_Link">Node</text:a>. A script that generates types from IDL does not redefine the FX logical information structures represented by those IDL defini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42</meta:creation-date>
    <dc:creator>Generated</dc:creator>
    <dc:date>2026-08-22T13::29:42</dc:date>
    <dc:language>en-US</dc:language>
    <meta:editing-cycles>1</meta:editing-cycles>
    <meta:editing-duration>PT0S</meta:editing-duration>
    <dc:title>fxdemo:04-part:16-phase-0-script-and-execution-model:16-2-script-role-in-phase-0:start</dc:title>
  </office:meta>
</office:document-meta>
</file>