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6-phase-0-script-and-execution-model:16-10-script-approval-and-baseline-status:start"/><text:bookmark-start text:name="__RefHeading___script_approval_and_baseline_status_1"/><text:bookmark-start text:name="script_approval_and_baseline_status"/>16.10 Script Approval and Baseline Status<text:bookmark-end text:name="__RefHeading___script_approval_and_baseline_status_1"/><text:bookmark-end text:name="script_approval_and_baseline_status"/></text:h>
      <text:p text:style-name="Text_20_body"><text:a xlink:type="simple" xlink:href="https://wiki.didosolutions.com/fxdemo/04-part/16-phase-0-script-and-execution-model/start" text:style-name="Internet_20_link" text:visited-style-name="Visited_20_Internet_20_Link"> Go To Phase 0 Script and Execution Model </text:a></text:p>
      <text:p text:style-name="Text_20_body">A script becomes part of the Phase 0 implementation baseline only after review and approval under the repository workflow.</text:p>
      <text:p text:style-name="Text_20_body">Approved baseline scripts must follow the Developer Handbook. They must include the required script header, purpose statement, usage guidance, input expectations, output expectations, logging expectations, error-handling expectations, and <text:a xlink:type="simple" xlink:href="https://wiki.didosolutions.com/dido/99_annexes/annex-b-terms-and-definitions/t/traceability" text:style-name="Internet_20_link" text:visited-style-name="Visited_20_Internet_20_Link">traceability</text:a> references.</text:p>
      <text:p text:style-name="Text_20_body">Non-baseline scripts, exploratory scripts, local developer scripts, or scratch automation must remain outside the approved implementation baseline unless the repository workflow explicitly marks them and prevents confusion with approved scripts.</text:p>
      <text:p text:style-name="Text_20_body">This distinction protects the Phase 0 implementation baseline from uncontrolled autom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51</meta:creation-date>
    <dc:creator>Generated</dc:creator>
    <dc:date>2026-08-22T12::37:51</dc:date>
    <dc:language>en-US</dc:language>
    <meta:editing-cycles>1</meta:editing-cycles>
    <meta:editing-duration>PT0S</meta:editing-duration>
    <dc:title>fxdemo:04-part:16-phase-0-script-and-execution-model:16-10-script-approval-and-baseline-status:start</dc:title>
  </office:meta>
</office:document-meta>
</file>