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6-phase-0-script-and-execution-model:16-1-overview:start"/><text:bookmark-start text:name="__RefHeading___overview_1"/><text:bookmark-start text:name="overview"/>16.1 Overview<text:bookmark-end text:name="__RefHeading___overview_1"/><text:bookmark-end text:name="overview"/></text:h>
      <text:p text:style-name="Text_20_body"><text:a xlink:type="simple" xlink:href="https://wiki.didosolutions.com/fxdemo/04-part/16-phase-0-script-and-execution-model/start" text:style-name="Internet_20_link" text:visited-style-name="Visited_20_Internet_20_Link"> Go To Phase 0 Script and Execution Model </text:a></text:p>
      <text:p text:style-name="Text_20_body">The Phase 0 Script and Execution Model defines how scripts support controlled preparation, generation, execution, shutdown, cleanup, and review of the Phase 0 implementation baseline.</text:p>
      <text:p text:style-name="Text_20_body">Scripts support implementation work. They do not define the architecture, redefine FX logical <text:a xlink:type="simple" xlink:href="https://wiki.didosolutions.com/dido/99_annexes/annex-b-terms-and-definitions/n/node" text:style-name="Internet_20_link" text:visited-style-name="Visited_20_Internet_20_Link">Nodes</text:a>, redefine FX logical <text:a xlink:type="simple" xlink:href="https://wiki.didosolutions.com/dido/99_annexes/annex-b-terms-and-definitions/c/communication_endpoint" text:style-name="Internet_20_link" text:visited-style-name="Visited_20_Internet_20_Link">Communication Endpoints</text:a>, redefine FX logical interaction patterns, or replace the Phase 0 Developer Handbook.</text:p>
      <text:p text:style-name="Text_20_body">Each Phase 0 script must have a defined purpose, expected inputs, expected outputs, affected artifacts, logging behavior, error-handling behavior, and relationship to the Phase 0 implementation baseline. Scripts that create, modify, generate, start, stop, or remove baseline artifacts must follow the Developer Handbook and repository workflow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8:14</meta:creation-date>
    <dc:creator>Generated</dc:creator>
    <dc:date>2026-08-23T22::58:14</dc:date>
    <dc:language>en-US</dc:language>
    <meta:editing-cycles>1</meta:editing-cycles>
    <meta:editing-duration>PT0S</meta:editing-duration>
    <dc:title>fxdemo:04-part:16-phase-0-script-and-execution-model:16-1-overview:start</dc:title>
  </office:meta>
</office:document-meta>
</file>