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start"/><text:bookmark-start text:name="__RefHeading___phase_0_developer_handbook_requirements_1"/><text:bookmark-start text:name="phase_0_developer_handbook_requirements"/>15. Phase 0 Developer Handbook Requirements<text:bookmark-end text:name="__RefHeading___phase_0_developer_handbook_requirements_1"/><text:bookmark-end text:name="phase_0_developer_handbook_requirement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05</meta:creation-date>
    <dc:creator>Generated</dc:creator>
    <dc:date>2026-08-22T12::38:05</dc:date>
    <dc:language>en-US</dc:language>
    <meta:editing-cycles>1</meta:editing-cycles>
    <meta:editing-duration>PT0S</meta:editing-duration>
    <dc:title>fxdemo:04-part:15-phase-0-developer-handbook-requirements:start</dc:title>
  </office:meta>
</office:document-meta>
</file>