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9-exception-handling-requirements:start"/><text:bookmark-start text:name="__RefHeading___exception-handling_requirements_1"/><text:bookmark-start text:name="exception-handling_requirements"/>15.9 Exception-Handling Requirements<text:bookmark-end text:name="__RefHeading___exception-handling_requirements_1"/><text:bookmark-end text:name="exception-handling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exception-handling patterns for Phase 0 implementation artifacts.</text:p>
      <text:p text:style-name="Text_20_body">Exception-handling requirements must identify:</text:p>
      <text:p text:style-name="Text_20_body">Processing boundaries where implementation <text:a xlink:type="simple" xlink:href="https://wiki.didosolutions.com/dido/99_annexes/annex-b-terms-and-definitions/n/node" text:style-name="Internet_20_link" text:visited-style-name="Visited_20_Internet_20_Link">Nodes</text:a> capture exceptionsRequired exception contextNode or participant identityCorrelation identifiersAffected logical interaction where availableAffected <text:a xlink:type="simple" xlink:href="https://wiki.didosolutions.com/dido/99_annexes/annex-b-terms-and-definitions/d/dds" text:style-name="Internet_20_link" text:visited-style-name="Visited_20_Internet_20_Link">DDS</text:a> Topic or generated type where availableTimestampException type or error categoryProcessing outcomeRetry or recovery expectationHealth-reporting effectAudit/provenance effectControl-plane effect where applicableOperational exceptions must support Health and Observability when they describe node condition, degradation, failure, warning, or recovery. Exceptions that affect logical processing, lineage, replay, reconstruction, release, or <text:a xlink:type="simple" xlink:href="https://wiki.didosolutions.com/dido/99_annexes/annex-b-terms-and-definitions/e/evidence" text:style-name="Internet_20_link" text:visited-style-name="Visited_20_Internet_20_Link">Evidence</text:a> must support Audit and Provenance. Exceptions that require retry, pause, resume, restart, or recovery coordination must support Control Plane interaction.</text:p>
      <text:p text:style-name="Text_20_body">Exception handling must not hide processing failures. An implementation artifact must either handle the exception according to the approved pattern or report the failure through the appropriate logging, status, audit/provenance, or control mechanis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2:50</meta:creation-date>
    <dc:creator>Generated</dc:creator>
    <dc:date>2026-08-23T22::12:50</dc:date>
    <dc:language>en-US</dc:language>
    <meta:editing-cycles>1</meta:editing-cycles>
    <meta:editing-duration>PT0S</meta:editing-duration>
    <dc:title>fxdemo:04-part:15-phase-0-developer-handbook-requirements:15-9-exception-handling-requirements:start</dc:title>
  </office:meta>
</office:document-meta>
</file>