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5-phase-0-developer-handbook-requirements:15-8-logging-convention-requirements:start"/><text:bookmark-start text:name="__RefHeading___logging_convention_requirements_1"/><text:bookmark-start text:name="logging_convention_requirements"/>15.8 Logging Convention Requirements<text:bookmark-end text:name="__RefHeading___logging_convention_requirements_1"/><text:bookmark-end text:name="logging_convention_requirements"/></text:h>
      <text:p text:style-name="Text_20_body"><text:a xlink:type="simple" xlink:href="https://wiki.didosolutions.com/fxdemo/04-part/15-phase-0-developer-handbook-requirements/start" text:style-name="Internet_20_link" text:visited-style-name="Visited_20_Internet_20_Link"> Go To Phase 0 Developer Handbook Requirements </text:a></text:p>
      <text:p text:style-name="Text_20_body">The Developer Handbook must define logging conventions for Phase 0 implementation artifacts.</text:p>
      <text:p text:style-name="Text_20_body">Logging conventions must identify:</text:p>
      <text:p text:style-name="Text_20_body">Required log fields<text:a xlink:type="simple" xlink:href="https://wiki.didosolutions.com/dido/99_annexes/annex-b-terms-and-definitions/n/financial_node" text:style-name="Internet_20_link" text:visited-style-name="Visited_20_Internet_20_Link">Node</text:a> or participant identity fields<text:a xlink:type="simple" xlink:href="https://wiki.didosolutions.com/dido/99_annexes/annex-b-terms-and-definitions/r/runtime_plane" text:style-name="Internet_20_link" text:visited-style-name="Visited_20_Internet_20_Link">Runtime Plane</text:a> context where applicableCorrelation identifiersTimestampsLifecycle-state eventsProcessing outcomesWarningsDegraded operationFailuresRecovery attemptsCommand handlingPublication and subscription failuresValidation or processing failuresRelationship to audit and provenance records where applicableLogging supports Health and Observability when it describes operational condition. Logging supports Audit and Provenance when it preserves information needed for review, replay, reconstruction, or <text:a xlink:type="simple" xlink:href="https://wiki.didosolutions.com/dido/99_annexes/annex-b-terms-and-definitions/e/evidence" text:style-name="Internet_20_link" text:visited-style-name="Visited_20_Internet_20_Link">Evidence</text:a> planning. Logging supports Control Plane behavior when it records commands, acknowledgments, retries, recovery, or operational coordin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59:20</meta:creation-date>
    <dc:creator>Generated</dc:creator>
    <dc:date>2026-08-24T06::59:20</dc:date>
    <dc:language>en-US</dc:language>
    <meta:editing-cycles>1</meta:editing-cycles>
    <meta:editing-duration>PT0S</meta:editing-duration>
    <dc:title>fxdemo:04-part:15-phase-0-developer-handbook-requirements:15-8-logging-convention-requirements:start</dc:title>
  </office:meta>
</office:document-meta>
</file>