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7-coding-style-requirements:start"/><text:bookmark-start text:name="__RefHeading___coding_style_requirements_1"/><text:bookmark-start text:name="coding_style_requirements"/>15.7 Coding Style Requirements<text:bookmark-end text:name="__RefHeading___coding_style_requirements_1"/><text:bookmark-end text:name="coding_style_requirements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Developer Handbook must define coding style requirements for Phase 0 hand-authored implementation code.</text:p>
      <text:p text:style-name="Text_20_body">Coding style requirements must cover:</text:p>
      <text:p text:style-name="Text_20_body">Source file organizationModule organizationFunction and method namingClass naming where classes are usedConstant namingDocumentation commentsImports and dependenciesError-return or exception patternsConfiguration accessLogging callsGenerated-type usageWrapper or adapter patternsUnit-level review expectations where applicableCoding style requirements must support readability, maintainability, <text:a xlink:type="simple" xlink:href="https://wiki.didosolutions.com/dido/99_annexes/annex-b-terms-and-definitions/t/traceability" text:style-name="Internet_20_link" text:visited-style-name="Visited_20_Internet_20_Link">Traceability</text:a>, and review. They must also distinguish hand-authored logic from generated cod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36</meta:creation-date>
    <dc:creator>Generated</dc:creator>
    <dc:date>2026-08-22T13::31:36</dc:date>
    <dc:language>en-US</dc:language>
    <meta:editing-cycles>1</meta:editing-cycles>
    <meta:editing-duration>PT0S</meta:editing-duration>
    <dc:title>fxdemo:04-part:15-phase-0-developer-handbook-requirements:15-7-coding-style-requirements:start</dc:title>
  </office:meta>
</office:document-meta>
</file>