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6-naming-convention-requirements:start"/><text:bookmark-start text:name="__RefHeading___naming_convention_requirements_1"/><text:bookmark-start text:name="naming_convention_requirements"/>15.6 Naming Convention Requirements<text:bookmark-end text:name="__RefHeading___naming_convention_requirements_1"/><text:bookmark-end text:name="naming_convention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naming conventions for Phase 0 implementation artifacts.</text:p>
      <text:p text:style-name="Text_20_body">Naming conventions must cover:</text:p>
      <text:p text:style-name="Text_20_body">Repository directoriesHand-authored source filesImplementation <text:a xlink:type="simple" xlink:href="https://wiki.didosolutions.com/dido/99_annexes/annex-b-terms-and-definitions/f/financial_node" text:style-name="Internet_20_link" text:visited-style-name="Visited_20_Internet_20_Link">Node</text:a> modulesSupporting modulesIDL filesIDL structuresGenerated types<text:a xlink:type="simple" xlink:href="https://wiki.didosolutions.com/dido/99_annexes/annex-b-terms-and-definitions/d/dds" text:style-name="Internet_20_link" text:visited-style-name="Visited_20_Internet_20_Link">DDS</text:a> TopicsQoS profilesConfiguration filesScriptsLogging categoriesException classes or error categories where applicable<text:a xlink:type="simple" xlink:href="https://wiki.didosolutions.com/dido/99_annexes/annex-b-terms-and-definitions/t/traceability" text:style-name="Internet_20_link" text:visited-style-name="Visited_20_Internet_20_Link">Traceability</text:a> artifactsNaming conventions must preserve traceability where practical. Names should help reviewers recognize the relationship among FX logical elements, DDS Topics, IDL structures, generated types, implementation modules, scripts, and repository loc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9:11</meta:creation-date>
    <dc:creator>Generated</dc:creator>
    <dc:date>2026-08-22T18::09:11</dc:date>
    <dc:language>en-US</dc:language>
    <meta:editing-cycles>1</meta:editing-cycles>
    <meta:editing-duration>PT0S</meta:editing-duration>
    <dc:title>fxdemo:04-part:15-phase-0-developer-handbook-requirements:15-6-naming-convention-requirements:start</dc:title>
  </office:meta>
</office:document-meta>
</file>