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5-generated-file-header-requirements:start"/><text:bookmark-start text:name="__RefHeading___generated-file_header_requirements_1"/><text:bookmark-start text:name="generated-file_header_requirements"/>15.5 Generated-File Header Requirements<text:bookmark-end text:name="__RefHeading___generated-file_header_requirements_1"/><text:bookmark-end text:name="generated-file_header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a standard header for generated files.</text:p>
      <text:p text:style-name="Text_20_body">The generated-file header must identify:</text:p>
      <text:p text:style-name="Text_20_body">Source definitionSource fileGenerator or generation processGeneration context or versionGenerated output locationRegeneration policyManual-editing ruleRelated IDL structure or source artifactRelated FX logical information structure where applicable<text:a xlink:type="simple" xlink:href="https://wiki.didosolutions.com/dido/99_annexes/annex-b-terms-and-definitions/t/traceability" text:style-name="Internet_20_link" text:visited-style-name="Visited_20_Internet_20_Link">Traceability</text:a> referenceGenerated files must state whether developers may edit them. By default, developers must not hand-edit generated files. Manual adaptation belongs in approved hand-authored wrapper modules, helper modules, adapter modules, or other source locations defined by the handbook.</text:p>
      <text:p text:style-name="Text_20_body">The generated-file header protects repeatability. It helps reviewers distinguish governed generated artifacts from hand-authored implementation logic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55</meta:creation-date>
    <dc:creator>Generated</dc:creator>
    <dc:date>2026-08-22T13::32:55</dc:date>
    <dc:language>en-US</dc:language>
    <meta:editing-cycles>1</meta:editing-cycles>
    <meta:editing-duration>PT0S</meta:editing-duration>
    <dc:title>fxdemo:04-part:15-phase-0-developer-handbook-requirements:15-5-generated-file-header-requirements:start</dc:title>
  </office:meta>
</office:document-meta>
</file>