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4-file-header-requirements:start"/><text:bookmark-start text:name="__RefHeading___file-header_requirements_1"/><text:bookmark-start text:name="file-header_requirements"/>15.4 File-Header Requirements<text:bookmark-end text:name="__RefHeading___file-header_requirements_1"/><text:bookmark-end text:name="file-header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a standard header for hand-authored implementation files.</text:p>
      <text:p text:style-name="Text_20_body">The file header must identify:</text:p>
      <text:p text:style-name="Text_20_body">Artifact nameArtifact purposeOwning document or profileRelated FX logical element or implementation concernArtifact categoryGeneration statusAuthoring or ownership contextModification guidance<text:a xlink:type="simple" xlink:href="https://wiki.didosolutions.com/dido/99_annexes/annex-b-terms-and-definitions/t/traceability" text:style-name="Internet_20_link" text:visited-style-name="Visited_20_Internet_20_Link">Traceability</text:a> referenceCopyright or license statementReview or approval status where requiredA source file without the required header must not enter the Phase 0 implementation baseline.</text:p>
      <text:p text:style-name="Text_20_body">The file header supports traceability. It allows reviewers to understand why a file exists, which logical or implementation concern it supports, and how contributors may modify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38</meta:creation-date>
    <dc:creator>Generated</dc:creator>
    <dc:date>2026-08-22T13::33:38</dc:date>
    <dc:language>en-US</dc:language>
    <meta:editing-cycles>1</meta:editing-cycles>
    <meta:editing-duration>PT0S</meta:editing-duration>
    <dc:title>fxdemo:04-part:15-phase-0-developer-handbook-requirements:15-4-file-header-requirements:start</dc:title>
  </office:meta>
</office:document-meta>
</file>