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5-phase-0-developer-handbook-requirements:15-3-handbook-approval-before-coding:start"/><text:bookmark-start text:name="__RefHeading___handbook_approval_before_coding_1"/><text:bookmark-start text:name="handbook_approval_before_coding"/>15.3 Handbook Approval before Coding<text:bookmark-end text:name="__RefHeading___handbook_approval_before_coding_1"/><text:bookmark-end text:name="handbook_approval_before_coding"/></text:h>
      <text:p text:style-name="Text_20_body"><text:a xlink:type="simple" xlink:href="https://wiki.didosolutions.com/fxdemo/04-part/15-phase-0-developer-handbook-requirements/start" text:style-name="Internet_20_link" text:visited-style-name="Visited_20_Internet_20_Link"> Go To Phase 0 Developer Handbook Requirements </text:a></text:p>
      <text:p text:style-name="Text_20_body">The Phase 0 Developer Handbook must exist and receive approval before Phase 0 coding begins.</text:p>
      <text:p text:style-name="Text_20_body">This requirement applies to hand-authored source code, generated code, scripts, configuration artifacts, repository contributions, and implementation documentation that become part of the Phase 0 implementation baseline.</text:p>
      <text:p text:style-name="Text_20_body">Planning notes, experiments, or exploratory material may exist outside the implementation baseline only when the repository workflow clearly marks them as non-baseline material. Non-baseline material must not be confused with approved Phase 0 implementation artifacts.</text:p>
      <text:p text:style-name="Text_20_body">No Phase 0 implementation artifact should enter the implementation baseline unless the applicable handbook rules exist and reviewers can apply the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1:27</meta:creation-date>
    <dc:creator>Generated</dc:creator>
    <dc:date>2026-08-22T13::31:27</dc:date>
    <dc:language>en-US</dc:language>
    <meta:editing-cycles>1</meta:editing-cycles>
    <meta:editing-duration>PT0S</meta:editing-duration>
    <dc:title>fxdemo:04-part:15-phase-0-developer-handbook-requirements:15-3-handbook-approval-before-coding:start</dc:title>
  </office:meta>
</office:document-meta>
</file>